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Inter" svg:font-family="Inter, sans-serif"/>
    <style:font-face style:name="Tahoma1" svg:font-family="Tahoma"/>
    <style:font-face style:name="Times New Roman" svg:font-family="'Times New Roman'" style:font-family-generic="roman" style:font-pitch="variable"/>
    <style:font-face style:name="Arial" svg:font-family="Arial" style:font-family-generic="swiss" style:font-pitch="variable"/>
    <style:font-face style:name="Andale Sans UI" svg:font-family="'Andale Sans UI'" style:font-family-generic="system" style:font-pitch="variable"/>
    <style:font-face style:name="MS Gothic" svg:font-family="'MS Gothic'" style:font-family-generic="system" style:font-pitch="variable"/>
    <style:font-face style:name="Tahoma" svg:font-family="Tahoma" style:font-family-generic="system" style:font-pitch="variable"/>
  </office:font-face-decls>
  <office:automatic-styles>
    <style:style style:name="P1" style:family="paragraph" style:parent-style-name="Standard">
      <style:text-properties fo:color="#000000"/>
    </style:style>
    <style:style style:name="P2" style:family="paragraph" style:parent-style-name="Text_20_body">
      <style:text-properties fo:color="#000000"/>
    </style:style>
    <style:style style:name="P3" style:family="paragraph" style:parent-style-name="Text_20_body">
      <style:paragraph-properties fo:margin-left="0cm" fo:margin-right="0cm" fo:margin-top="0cm" fo:margin-bottom="0.212cm" fo:orphans="2" fo:widows="2" fo:text-indent="0cm" style:auto-text-indent="false"/>
    </style:style>
    <style:style style:name="P4" style:family="paragraph" style:parent-style-name="Text_20_body">
      <style:paragraph-properties fo:margin-left="0cm" fo:margin-right="0cm" fo:margin-top="0cm" fo:margin-bottom="0.212cm" fo:orphans="2" fo:widows="2" fo:text-indent="0cm" style:auto-text-indent="false"/>
      <style:text-properties fo:font-variant="normal" fo:text-transform="none" fo:color="#000000" style:font-name="Inter" fo:font-size="10.5pt" fo:letter-spacing="normal" fo:font-style="normal" fo:font-weight="normal"/>
    </style:style>
    <style:style style:name="P5" style:family="paragraph" style:parent-style-name="Text_20_body">
      <style:paragraph-properties fo:margin-left="0cm" fo:margin-right="0cm" fo:margin-top="0cm" fo:margin-bottom="0.212cm" fo:orphans="2" fo:widows="2" fo:text-indent="0cm" style:auto-text-indent="false"/>
      <style:text-properties fo:font-variant="normal" fo:text-transform="none" fo:color="#000000" fo:letter-spacing="normal"/>
    </style:style>
    <style:style style:name="P6" style:family="paragraph" style:parent-style-name="Heading_20_2">
      <style:paragraph-properties fo:margin-left="0cm" fo:margin-right="0cm" fo:margin-top="0cm" fo:margin-bottom="0.212cm" fo:line-height="130%" fo:orphans="2" fo:widows="2" fo:text-indent="0cm" style:auto-text-indent="false"/>
      <style:text-properties fo:font-variant="normal" fo:text-transform="none" fo:color="#000000" style:font-name="Inter" fo:letter-spacing="normal" fo:font-style="normal" fo:font-weight="bold"/>
    </style:style>
    <style:style style:name="P7" style:family="paragraph" style:parent-style-name="Text_20_body">
      <style:paragraph-properties fo:margin-left="0cm" fo:margin-right="0cm" fo:margin-top="0cm" fo:margin-bottom="0cm" fo:orphans="2" fo:widows="2" fo:text-indent="0cm" style:auto-text-indent="false"/>
    </style:style>
    <style:style style:name="P8" style:family="paragraph" style:parent-style-name="Heading_20_1">
      <style:text-properties fo:font-variant="normal" fo:text-transform="none" fo:color="#000000" style:font-name="Inter" fo:letter-spacing="normal" fo:font-style="normal" fo:font-weight="bold"/>
    </style:style>
    <style:style style:name="P9" style:family="paragraph" style:parent-style-name="Horizontal_20_Line">
      <style:text-properties fo:color="#000000"/>
    </style:style>
    <style:style style:name="T1" style:family="text">
      <style:text-properties style:font-name="Inter" fo:font-size="10.5pt" fo:font-style="normal" fo:font-weight="normal"/>
    </style:style>
    <style:style style:name="T2" style:family="text">
      <style:text-properties fo:font-variant="normal" fo:text-transform="none" style:font-name="Inter" fo:font-size="10.5pt" fo:letter-spacing="normal" fo:font-style="normal" fo:font-weight="bold"/>
    </style:style>
    <style:style style:name="T3" style:family="text">
      <style:text-properties fo:font-variant="normal" fo:text-transform="none" fo:color="#000000" style:font-name="Inter" fo:font-size="10.5pt" fo:letter-spacing="normal" fo:font-style="normal" fo:font-weight="bold"/>
    </style:style>
    <style:style style:name="T4" style:family="text">
      <style:text-properties fo:font-variant="normal" fo:text-transform="none" fo:color="#000000" style:font-name="Inter" fo:font-size="10.5pt" fo:letter-spacing="normal" fo:font-style="normal" fo:font-weight="normal"/>
    </style:style>
    <style:style style:name="T5" style:family="text">
      <style:text-properties fo:font-variant="normal" fo:text-transform="none" fo:color="#000000" fo:letter-spacing="normal"/>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P8" text:outline-level="1"><text:bookmark text:name="název-případu-dědictví-krvavé-báby"/>Název případu: Dědictví Krvavé báby</text:h>
      <text:p text:style-name="P9"/>
      <text:h text:style-name="P6" text:outline-level="2"><text:bookmark text:name="1-kapitola-ozvěny-z-roku-1916"/>1. Kapitola: Ozvěny z roku 1916</text:h>
      <text:p text:style-name="P3"><text:span text:style-name="Strong_20_Emphasis"><text:span text:style-name="T3">Úterý, 12. července 1932</text:span></text:span></text:p>
      <text:p text:style-name="P4">Nad Lobkovicemi se po bouři sice ochladilo, ale dusno na četnické stanici by se dalo krájet. V cele v suterénu kde seděli pod silným dozorem dva nejhorší vyvrheli, které tento kraj za poslední desetiletí poznal – handlíř Jonáš Vydra a sadistický vrah Alois „Krkoun“ Jedlička. Jejich dopadení 2. července u slepého ramene Labe doprovázela divoká přestřelka, při které Jaroslav Ebel a jeho pes Albert a spol riskovali životy v bažinatém rákosí mezi stromky. Tehdy se zdálo, že spravedlnosti bylo učiněno zadost, když byli tito dva po zásluze zatčeni za sérii loupeží. Jenže teprve před pár dny, kolem 6. července, vyplula na povrch plná hrůza jejich posledního činu, který provedli těsně před svým dopadením.</text:p>
      <text:p text:style-name="P4">Na statku u hospodáře Nedorosta, hluboko v polích mezi Lobkovicemi a Libiší, se odehrál výjev jako z nejhoršího nočního děsu. Nedorost, starý a čestný muž, se pokusil ve své stodole ukrýt mladou ženu, Elišku Vorlovou. Věděl, že ji hledají zlí lidé, ale netušil, jakou bestialitu v sobě nosí. Vydra s Jedličkou statek přepadli v noci, Nedorosta omráčili ranou pažbou do spánku a svázali ho tak pevně, že mu provazy prořízly kůži až na maso. Zatímco starý statkář bezmocně ležel v koutě, musel slyšet to, co se dělo v patře stodoly. Eliška byla nalezena v otřesném stavu – oběšená na trámu, ale až poté, co ji vrahové zasadili několik bodných ran a do těla ji vpálili kulku, jako by se chtěli ujistit, že její duše nenajde klid.</text:p>
      <text:p text:style-name="P5">„<text:span text:style-name="T1">Tohle není obyčejná loupežná vražda, Jane,“ prohlásil vrchní strážmistr Jiří Konrád, zatímco v kanceláři znovu a znovu pročítal pitevní protokol. „Proč by se někdo takhle vyřádil na dceři Marie Vorlové? Pamatuješ si to jméno, Roberte?“</text:span></text:p>
      <text:p text:style-name="P4">Štábní strážmistr Robert Dostál, který právě pečlivě zakládal fotodokumentaci z Nedorostova statku, na moment ztuhl. Jeho tvář, obvykle klidná a soustředěná, lehce zbledla. „Krvavá baba. Tak se jí říkalo v roce 1916. Tehdy mi bylo dvacet, sloužil jsem v armádě, ale tady v Lobkovicích o tom mluvil každý. Marie Vorlová byla tehdy nalezena podobným způsobem – násilně ubitá, vprostřed válečného chaosu. Tenkrát se to uzavřelo jako čin toulavých vojáků nebo zběhů. Ale ta podobnost… ta bije do očí, náčelníku.“</text:p>
      <text:p text:style-name="P4">Mladý Jan Konrád, který stál u mapy a značil trasu, kudy Vydra s Jedličkou unikali, se otočil k otci. „Otče, jestli ti dva zabili Elišku Vorlovou, museli k tomu mít víc než jen chuť loupit. U Nedorosta se nic neztratilo. Statkář měl v komoře skryté peníze, na které ani nesáhli. Šli jen po té dívce. A ten způsob provedení… ta kulka v těle a provaz kolem krku. To vypadá jako nějaký rituál nebo vzkaz.“</text:p>
      <text:p text:style-name="P4">Roman Dostál, který právě přinesl vyvolané snímky z přestřelky u chatrče, položil na stůl detailní záběr na zbraně, které u Vydry a Jedličky našli. „Tady je ten problém, náčelníku. Kulka v těle Elišky Vorlové pochází z revolveru ráže .38. Jenže Vydra neměl zbraň a Jedlička měl u sebe ruský Mosin. Někdo tam s nimi musel být. Třetí střelec. Někdo, kdo v té vřavě u slepého ramene zmizel dřív, než jsme stačili obklíčit tu chatrč.“</text:p>
      <text:p text:style-name="P4">V tu chvíli se ozval Jaroslav Ebel, který seděl na lavici a Albert mu hlavu pokládal na koleno. „Albert u toho ramene něco cítil. Táhl mě dál do močálu, pryč od té chatrče. Myslel jsem, že je to jen stopa divoké zvěře v té bouřce, tak jsem ho strhl zpátky, abychom zajistili ty dva parchanty. Sakra… jestli nám tam někdo proklouzl mezi prsty, tak je to moje vina.“</text:p>
      <text:p text:style-name="P5">„<text:span text:style-name="T1">Neházej to na sebe, Ebele,“ utišil ho Jiří Konrád. „Byla tma, pršelo a ti dva stříleli jako smyslu zbavení. Ale ten motiv nás pálí. Proč by někdo v roce 1932 zabíjel dceru ženy, která zemřela v roce 1916? Co Eliška věděla? Nebo co měla u sebe?“</text:span></text:p>
      <text:p text:style-name="P4">Jiří Konrád přistoupil k oknu a zahleděl se směrem k lesům za Mlekojedy. Cítil, že se mu tento případ vymyká z rukou. Nebyl to jen mord, byl to stín minulosti, který se natahoval z hrobu první světové války. Cítil, že jeho vlastní intuice, na které v posledních dnech tak tvrdě pracoval, naráží na neviditelnou zeď.</text:p>
      <text:p text:style-name="P5">„<text:span text:style-name="T1">Roberte, kdo tehdy ten případ Vorlové v šestnáctém roce vyšetřoval? Pamatuju si, že tehdejší velitel stanice byl starý puntičkář.“</text:span></text:p>
      <text:p text:style-name="P5"><text:soft-page-break/>„<text:span text:style-name="T1">Gustav Tauš, Jiří,“ odpověděl Robert Dostál a v očích mu kmitla vzpomínka. „Teď už je dávno v penzi, žije v malém domku u Libiše. Je mu přes sedmdesát, ale paměť má pořád jako břitva. Pokud někdo ví, co se tehdy u 'Krvavé báby' doopravdy stalo a proč se o tom tehdy nesmělo moc mluvit, je to on.“</text:span></text:p>
      <text:p text:style-name="P4">Vrchní strážmistr Konrád si upravil uniformu a nasadil čepici. „Dobrá. Jane, vezmeš motokolo. Pojedeme za Taušem. Musím vědět, co se v tom roce 1916 zametlo pod koberec, protože ten prach začíná v roce 1932 nebezpečně dusit nás všechny. A vy ostatní – Romane, podívej se ještě jednou na ty věci, co Eliška měla u sebe. Každý cár papíru, každý knoflík. Musí tam být něco, co spojuje ty dvě generace hrůzy.“</text:p>
      <text:p text:style-name="P4">Zatímco se Jiří a Jan vydali na cestu za starým předchůdcem, na Lobkovicemi se začalo znovu zatahovat. Ve vzduchu visela předtucha, že pravda o „Krvavé bábě“ je mnohem děsivější než místní legendy a že třetí komplic, který stále uniká, je tím nejnebezpečnějším článkem celého řetězce.</text:p>
      <text:p text:style-name="P1"/>
      <text:p text:style-name="P2"><text:span text:style-name="Strong_20_Emphasis"><text:span text:style-name="T2">2. Kapitola: Stíny starého velitele</text:span></text:span></text:p>
      <text:p text:style-name="P3"><text:span text:style-name="Strong_20_Emphasis"><text:span text:style-name="T3">Středa, 13. července 1932</text:span></text:span></text:p>
      <text:p text:style-name="P4">Cesta z Lobkovic do Libiše se vlnila mezi lány dozrávajícího žita, které se v dusném bezvětří ani nepohnulo. Prašná silnice byla bičována sluncem, a přestože Jan Konrád řídil služební motokolo se sajdkou s precizností a jistotou, kterou mu mohl závidět leckterý zkušený řidič, vrchní strážmistr Jiří Konrád vnímal každý výmol jako bodnutí do vlastního svědomí. Seděl v sajdce, ruku na opasku, a v duchu si neustále přehrával hrůzné detaily z Nedorostova statku. Cítil se jako slepec v labyrintu; vrahy sice měli pod zámkem, ale to nejdůležitější – motiv a identita třetího střelce – mu unikalo mezi prsty jako suchý písek.</text:p>
      <text:p text:style-name="P4">Když dorazili k malému, vzorně udržovanému domku na okraji Libiše, obklopenému pečlivě zastřiženým živým plotem a záhony rozkvetlých jiřin, našli Gustava Tauše na verandě. Bývalý vrchní strážmistr, muž, který kdysi pevnou rukou vládl lobkovickému revíru, seděl v proutěném křesle. Přestože mu bylo přes sedmdesát a jeho vlasy byly bílé jako čerstvě napadlý sníh, jeho postava byla stále vzpřímená a v jeho jasně modrých očích plála inteligence, kterou roky v penzi nijak neotupily. Před sebou měl na stole šálek lipového čaje a starý, kůží vázaný zápisník.</text:p>
      <text:p text:style-name="P5">„<text:span text:style-name="T1">Věděl jsem, že přijdeš, Jiří,“ pronesl Tauš svým chraplavým, ale hlubokým hlasem dřív, než hosté stačili otevřít branku. „Zprávy o tom, co se stalo u Nedorosta, se nesou krajem rychleji než bouřka. A vím, proč jsi tady. Krvavá baba tě straší ve spaní, viď?“</text:span></text:p>
      <text:p text:style-name="P4">Jiří Konrád sňal čepici a usedl na protější židli, zatímco Jan zůstal stát u zábradlí, pozorný a připravený zaznamenat každé slovo. „Pane vrchní, ten případ z roku 1916… Robert Dostál říkal, že jste ho vyšetřoval vy. Teď zabili její dceru, Elišku. Stejný rukopis, stejná brutalita, ale v těle je kulka z revolveru, který Vydra ani Jedlička neměli. Potřebuji vědět, co se tehdy doopravdy stalo.“</text:p>
      <text:p text:style-name="P4">Gustav Tauš se dlouze zahleděl do dálky, kamsi k obzoru, kde se nad lesy tetelil horký vzduch. Pomalu si zapálil krátkou dýmku a nechal obláček namodralého kouře splynout s okolním dusnem. „Rok 1916 byl rok zlomu, Jiří. Válka už trvala příliš dlouho, lidé byli hladoví, zlí a všude se potloukali dezertéři. Marii Vorlové se tehdy začalo říkat Krvavá baba ne proto, že by byla zlá, ale kvůli tomu, jak vypadala, když jsme ji našli v té rozbořené stodole u Mlekojed. Byla to hrozná podívaná, i na tehdejší poměry. Zbili ji k smrti, protože hledali něco, co u sebe údajně měla mít.“</text:p>
      <text:p text:style-name="P5">„<text:span text:style-name="T1">Co to bylo?“ vyhrkl Jan Konrád, neschopen déle potlačovat svou mladickou zvědavost. Tauš na něj pohlédl s lehkým, smutným úsměvem. „Mluvilo se o zlatých mincích, které prý ukradla umírajícímu rakouskému důstojníkovi v lazaretu, kde sloužila jako pomocná síla. Ale my jsme nikdy žádné zlato nenašli. Oficiálně se to uzavřelo jako loupežná vražda spáchaná neznámými zběhy. Ale pravda byla jiná. Tehdy mě navštívil jeden muž z vojenské kontrarozvědky z Vídně. Přikázal mi, abych přestal klást otázky. Marie Vorlová totiž neukradla zlato. Ukradla koženou brašnu s dokumenty, které obsahovaly seznamy konfidentů pracujících pro rakouskou armádu tady na Mělnicku a v okolí Neratovic.“</text:span></text:p>
      <text:p text:style-name="P4">Jiří Konrád cítil, jak mu po zádech přeběhl mráz. „Takže ty dokumenty… ty jsou důvodem, proč zemřela i její dcera?“</text:p>
      <text:p text:style-name="P5">„<text:span text:style-name="T1">Přesně tak,“ přikývl Tauš a poklepal prstem na svůj zápisník. „Marie ty papíry nikdy nikomu nedala. Před smrtí je stihla ukrýt. A Eliška, její dcera, byla tehdy malá holka, která se schovávala v seně a všechno viděla. Celých šestnáct let o tom mlčela, možná ze strachu, možná proto, že nevěděla, co s tím bohatstvím – nebo spíš prokletím – dělat. Jenže časy se mění. Staré seznamy konfidentů jsou v </text:span><text:soft-page-break/><text:span text:style-name="T1">roce 1932 stále nebezpečné. Mnoho z těch lidí dnes zastává vlivné funkce v nové republice, jsou to vážení obchodníci nebo úředníci. Kdyby se rozkřiklo, že za války donášeli Vídni na své sousedy, jejich životy by skončily.“</text:span></text:p>
      <text:p text:style-name="P5">„<text:span text:style-name="T1">A Vydra s Jedličkou?“ zeptal se Jiří. „Ti dva jsou jen tupé nástroje. Kdo je najal?“</text:span></text:p>
      <text:p text:style-name="P4">Tauš se naklonil blíž a jeho hlas klesl do spikleneckého šepotu. „Při vyšetřování v roce 1916 jsem narazil na jedno jméno, které jsem tehdy nesměl zapsat do protokolu. Byl to mladý poručík, který tehdy velel pátracímu oddílu a který se kolem Marie Vorlové točil víc, než bylo zdrávo. Jmenoval se Steiner. Po válce zmizel, ale proslýchá se, že se vrátil pod jiným jménem a že se z něj stal velmi úspěšný obchodník s pozemky v Neratovicích. Je to člověk, který má dost peněz na to, aby si najal Krkouna Jedličku a Vydru, a dost důvodů na to, aby se zbavil Elišky Vorlové, pokud mu ty papíry odmítla vydat.“</text:p>
      <text:p text:style-name="P4">Jiří Konrád pocítil náhlý nával vzteku smíšeného s beznadějí. „Steiner… v našich seznamech nikdo takový není. Roberte Dostál by ho musel znát. Ale pokud změnil jméno, jsme v koncích.“</text:p>
      <text:p text:style-name="P5">„<text:span text:style-name="T1">Nebuď tak odevzdaný, Jiří,“ pokáral ho starý velitel a vstal ze židle, přičemž jeho pohyby byly překvapivě pružné. „Vrahové dělají chyby. Ten třetí střelec, o kterém mluvil tvůj syn, to nebude nikdo jiný než ten, kdo celou tu akci řídil z úkrytu. A pokud ten muž hledá ty papíry, Eliška mu je nejspíš nechtěla dát ani pod mučením. To znamená, že jsou stále někde schované. Na statku u Nedorosta, nebo v domě, kde Eliška bydlela.“</text:span></text:p>
      <text:p text:style-name="P4">Jiří Konrád se rozloučil s Taušem a cítil, jak se v něm probouzí nový druh neklidu. Cesta zpět na stanici probíhala v mlčení, které přerušoval jen dunivý zvuk motoru. Jiří sledoval Janův profil a uvědomoval si, že se zapletli do sítě, která se pletla desítky let.</text:p>
      <text:p text:style-name="P4">Když dorazili na stanici, v kanceláři je čekalo překvapení. Jaroslav Ebel stál u stolu, na kterém ležely osobní věci Elišky Vorlové, a v ruce držel malý, zrezivělý klíček, který Bert vyhrabal v zahradě za domem oběti. „Náčelníku,“ zahlásil Ebel a v očích mu plál nebezpečný oheň, „tenhle klíček nepatří k žádným dveřím v domě. Ale Roman zjistil, že pasuje do jedné staré skříňky na nádraží v Neratovicích, kterou si někdo pronajímá už od konce války pod fiktivním jménem.“</text:p>
      <text:p text:style-name="P4">V tu chvíli se ve dveřích objevil i Robert Dostál, který v ruce držel starou mapu katastru. „Jiří, prověřil jsem to jméno Steiner, jak jsi mi poslal vzkaz přes spojku. V Neratovicích sice žádný Steiner není, ale majitelem největších skladů u Labe je pan Richter. A víš, kdy si Richter koupil své první pozemky? V listopadu 1918, přesně týden po rozpadu monarchie. A jeho křestní jméno? Je to Anton, stejně jako u poručíka Steinera.“</text:p>
      <text:p text:style-name="P4">Smyčka se začala stahovat, ale Jiří věděl, že k usvědčení bohatého a vlivného Richtera budou potřebovat víc než jen staré vzpomínky penzionovaného četníka. Budou potřebovat důkaz, který leží v oné skříňce na nádraží, a budou muset čelit třetímu střelci, který se v tuto chvíli nepochybně snaží skříňku vybrat dříve než oni.</text:p>
      <text:p text:style-name="P4">Kapitola končila pohledem na hodiny v kanceláři. Bylo půl osmé večer. Slunce zapadalo a dlouhé stíny se natahovaly po podlaze stanice jako prsty Krvavé báby, která volala po spravedlnosti přes propast šestnácti let.</text:p>
      <text:p text:style-name="P1"/>
      <text:p text:style-name="P2"><text:span text:style-name="Strong_20_Emphasis"><text:span text:style-name="T2">3. Kapitola: Štvanice mezi vagony</text:span></text:span></text:p>
      <text:p text:style-name="P3"><text:span text:style-name="Strong_20_Emphasis"><text:span text:style-name="T3">Středa, 13. července 1932, pozdní večer</text:span></text:span></text:p>
      <text:p text:style-name="P4">Neratovické nádraží se v pozdních hodinách proměnilo v přízračné bludiště z oceli a páry. Noční rychlíky tudy projížděly s duněním, které otřásalo samotnými základy nádražní budovy, a v mezerách mezi jejich příjezdy se rozléhalo jen syčení lokomotiv v depu a rytmické údery kladiv posunovačů. Vzduch byl nasycen pachem mouru, horkého oleje a blížící se bouře, která se sice ohlašovala vzdáleným hřměním, ale odmítala přinést úlevu od spalujícího vedra.</text:p>
      <text:p text:style-name="P4">Vrchní strážmistr Jiří Konrád se krčil ve stínu za hromadou dřevěných beden na prvním nástupišti, jen pár metrů od řady kovových úschovných skříněk. Cítil, jak mu pot stéká po zádech pod tuhou uniformou, a v duchu bojoval s rostoucí nejistotou. Slova starého Tauše mu neustále zněla v uších jako varovný zvon. Pokud byl Anton Richter skutečně oním poručíkem Steinerem, nešlo už jen o dopadení vraha, ale o souboj s člověkem, který měl prsty v nejvyšších patrech politiky a obchodu. Jiřímu, muži přímých cest a jasných rozkazů, se z té sítě intrik točila hlava; cítil se jako pěšák na šachovnici, kde pravidla určuje někdo jiný.</text:p>
      <text:p text:style-name="P5"><text:soft-page-break/>„<text:span text:style-name="T1">Klid, otče. Přijde,“ zašeptal vedle něj Jan Konrád. Mladík ležel na břiše v úzké proluce mezi bednami, ruku na pažbě své služební pistole. Jeho oči, neúnavné a bystré, sledovaly každý pohyb v osvětleném vestibulu. Na rozdíl od svého otce Jan nepociťoval váhu politických následků; pro něj byl svět v tuto chvíli prostý – tam uvnitř byl vrah a oni ho museli dostat.</text:span></text:p>
      <text:p text:style-name="P4">Na druhém konci haly, v převleku za železničního dělníka s ušpiněnou tváří a čepicí staženou hluboko do čela, se nenápadně pohyboval Jaroslav Ebel. Albert byl uvázán u nedalekého hradla pod dohledem Romana Dostála, který z okna drážní kanceláře připravoval svůj fotoaparát s výkonným bleskem. Romanova básnická duše tentokrát ustoupila chladnému kalkulu technika – potřeboval jeden čistý snímek tváře toho, kdo přijde ke skříňce číslo 42.</text:p>
      <text:p text:style-name="P4">Kolem desáté hodiny se v hlavním vchodu objevila postava. Nebyl to Richter. Byl to muž střední postavy v tmavém plášti a klobouku, jehož pohyby byly rychlé, úsečné a naprosto sebejisté. Nepřišel jako zloděj, ale jako někdo, kdo si jde pro vlastní věc. Rozhlédl se s profesionální opatrností, kterou Ebel okamžitě identifikoval – takhle se rozhlíželi průzkumníci v zemi nikoho předtím, než vyrazili nad brustver zákopu.</text:p>
      <text:p text:style-name="P4">Muž přistoupil ke skříňce 42. V jeho ruce se zaleskl klíč – ne ten zrezivělý, který našel Bert, ale nový, nablýskaný duplikát. To potvrdilo nejhorší obavy: vrahové měli náskok.</text:p>
      <text:p text:style-name="P5">„<text:span text:style-name="T1">Teď!“ zavelel Jiří Konrád tichým, ale rázným hlasem do vysílačky, kterou jim pro tuto akci zapůjčili spojaři z Prahy.</text:span></text:p>
      <text:p text:style-name="P4">Romanův blesk ozářil halu jako výboj nadpřirozené síly. Muž u skříňky zareagoval s nelidskou rychlostí. Místo aby skříňku otevřel, okamžitě padl k zemi a zpod pláště vytáhl revolver ráže .38 – přesně tu zbraň, která ukončila život Elišky Vorlové. Padl první výstřel, který roztříštil skleněnou výplň informační tabule nad Jiřího hlavou.</text:p>
      <text:p text:style-name="P5">„<text:span text:style-name="T1">Stůj! Jménem zákona!“ zařval Jan Konrád a jako pružina se vymrštil ze svého úkrytu. Nečekal na otcovy další instrukce. Viděl, jak se muž otáčí k útěku směrem do kolejiště, kde stála řada nákladních vagonů připravených k odjezdu.</text:span></text:p>
      <text:p text:style-name="P4">Následovala zběsilá štvanice. Muž v plášti kličkoval mezi výhybkami a podlézal vagony s obratností krysy. Jan mu byl v patách, jeho mladé plíce pumpovaly kyslík a nohy s jistotou dopadaly na štěrk mezi pražci. Jiří se pokoušel Janovi nadběhnout přes rampu, ale jeho postava a věk ho v tomto nerovném terénu znevýhodňovaly.</text:p>
      <text:p text:style-name="P5">„<text:span text:style-name="T1">Jane, pozor! Má komplice!“ vykřikl Ebel, který se k pronásledování připojil z boku.</text:span></text:p>
      <text:p text:style-name="P4">Zpoza jednoho z vagonů se skutečně vyřítil černý osobní vůz, který se po nákladové rampě řítil přímo proti Janovi. Byl to pokus mladého četníka srazit nebo ho donutit zastavit. Jan však v posledním zlomku vteřiny skočil na nárazník stojícího vagonu, nechal auto projet pod sebou a s odrazem, za který by se nestyděl žádný cirkusový akrobat, dopadl na kapotu vozu. Rozbil přední sklo pažbou pistole, ale řidič prudce strhl volant a Jan byl odstředivou silou odmrštěn na hromadu uhelného mouru.</text:p>
      <text:p text:style-name="P4">Třetí střelec, muž v plášti, využil tohoto chaosu a naskočil do rozjetého vozu. Auto s kvílením pneumatik vyrazilo z nádražního areálu směrem k Lobkovicím.</text:p>
      <text:p text:style-name="P4">Jiří Konrád doběhl k Janovi, který se právě pokoušel vstát, celý černý od uhelného prachu, ale s divokým plamenem v očích. „Jsi v pořádku, kluku?“ „Utekl mi, otče… utekl,“ procedil Jan mezi zuby a plivl krev na zem. „Ale podívejte se, co jsem mu strhl z ruky, když jsem byl na té kapotě.“</text:p>
      <text:p text:style-name="P4">Jan rozevřel dlaň. Ležela v ní kožená náprsní taška. Když ji Jiří otevřel, uviděl uvnitř starou, vybledlou fotografii Marie Vorlové z roku 1916, na jejíž zadní straně byl seznam čísel – souřadnic, které neodpovídaly mapám, ale něčemu jinému.</text:p>
      <text:p text:style-name="P5">„<text:span text:style-name="T1">Tohle je víc než seznam konfidentů,“ zamumlal Jiří Konrád, zatímco k nim dobíhal udýchaný Roman s Ebelem. „Tohle je plán. Richter nehledá jen minulost, on hledá místo, kde je uloženo něco, co Marie ukryla pro případ, že by ji chtěli umlčet. Něco, co má hodnotu i po šestnácti letech.“</text:span></text:p>
      <text:p text:style-name="P4">Robert Dostál, který celou akci sledoval přes telefonní linku z kanceláře, se ozval do sluchátek, která měl Jiří stále na uších: „Jiří, prověřil jsem tu registrační značku toho auta. Patří firmě Richter &amp; Co. Ale je tu jeden problém. Richter má na dnešní noc alibi. Večeří s okresním hejtmanem v Mělníku. Ten střelec, kterého jste honili, je jeho pravá ruka – bývalý legionář a nájemný vrah jménem Karel 'Stín' Paukert.“</text:p>
      <text:p text:style-name="P4"><text:soft-page-break/>Jiří Konrád se podíval na své muže. Byli unavení, špinaví, ale odhodlaní. Věděl, že se právě dotkli samotného jádra spiknutí, které prorůstalo jejich krajem jako rakovina. Ale také věděl, že Richter je příliš silný soupeř pro běžné četnické metody.</text:p>
      <text:p text:style-name="P5">„<text:span text:style-name="T1">Pánové, do aut,“ nařídil Jiří. „Vracíme se do Lobkovic. Potřebujeme někoho, kdo vidí věci, které my přehlížíme. Někoho, kdo umí číst v šifrách mrtvých i živých.“</text:span></text:p>
      <text:p text:style-name="P5">„<text:span text:style-name="T1">Myslíte Fouska, otče?“ zeptal se Jan a otíral si mour z čela.</text:span></text:p>
      <text:p text:style-name="P5">„<text:span text:style-name="T1">Ano,“ přikývl Jiří. „Protože jestli ty souřadnice neprolomíme do svítání, Paukert se vrátí a dokončí to, co v roce 1916 začal Steiner. A tentokrát u toho nebude jen jedna 'Krvavá baba', ale poteče krev nás všech.“</text:span></text:p>
      <text:p text:style-name="P4">Kapitola končila pohledem na noční Neratovice, nad kterými konečně praskl první blesk a spustil se prudký, očistný déšť. Ale v kanceláři detektiva Fouska, kde se právě rozsvítilo světlo, začínala nejtěžší část celého případu.</text:p>
      <text:p text:style-name="P1"/>
      <text:p text:style-name="P1"/>
      <text:p text:style-name="P2"><text:span text:style-name="Strong_20_Emphasis"><text:span text:style-name="T2">4. Kapitola: Rozhřešení v prachu zapomnění</text:span></text:span></text:p>
      <text:p text:style-name="P3"><text:span text:style-name="Strong_20_Emphasis"><text:span text:style-name="T3">Čtvrtek, 14. července 1932, svítání</text:span></text:span></text:p>
      <text:p text:style-name="P4">Když první šedavé paprsky rozbřesku začaly prořezávat hustou ranní mlhu, která se jako mlčenlivý rubáš převalovala přes lobkovické louky, v kanceláři detektiva Fouska se stále svítilo. Vzduch v místnosti byl nasycen pachem silné kávy, dýmkového tabáku a starého papíru. Fousek, s rozepnutým balonákem a brýlemi na špičce nosu, se skláněl nad koženou náprsní taškou, kterou Jan Konrád tak riskantně získal na nádraží. Jeho prsty, dlouhé a štíhlé, se s téměř posvátnou úctou dotýkaly starých dokumentů, zatímco jeho mysl, vytrénovaná k řešení nejzložitějších logických rébusů, skládala střípky tragédie z roku 1916 do jednoho mrazivého celku.</text:p>
      <text:p text:style-name="P3"><text:span text:style-name="T5">„</text:span><text:span text:style-name="T4">Pánové, vy jste v tom seznamu čísel hledali zeměpisné souřadnice, ale Marie Vorlová nebyla kartografka,“ pronesl Fousek a pohlédl na unavené tváře četníků, kteří kolem něj seděli v napjatém očekávání. „Byla to žena, která hledala útěchu v náboženství. Tato čísla neodpovídají mapě katastru, ale číslům žalmů a veršů v Bibli kralické, kterou Eliška Vorlová opatrovala po své matce. A když tyto verše spojíte, dostanete jasný vzkaz: </text:span><text:span text:style-name="Emphasis"><text:span text:style-name="T4">‚Pod ochranou svatého, kde prach se s prachem mísí a hříchy otců mlčí.‘</text:span></text:span><text:span text:style-name="T4">“</text:span></text:p>
      <text:p text:style-name="P4">Vrchní strážmistr Jiří Konrád, který si právě mnul pálící oči, se narovnal. „Krypta kostela svatého Václava. Starý hřbitov u Mlekojed, který byl za války částečně uzavřen kvůli epidemii skvrnitého tyfu.“</text:p>
      <text:p text:style-name="P5">„<text:span text:style-name="T1">Přesně tak, náčelníku,“ přikývl Fousek a vstal, přičemž si s ledovým klidem upravil knír. „Bohatství Krvavé báby není zlato. Je to pravda, která je pro muže jako Richter smrtelnější než kulka. Eliška Vorlová nezemřela proto, že by ty dokumenty měla u sebe, ale proto, že Richter věděl, že ona jediná zná klíč k jejich úkrytu. A teď, když jsme mu tašku vytrhli z ruky, je v koncích. Ví, že máme klíč, a půjde přímo k cíli, aby zničil důkazy dřív, než je zajistíme.“</text:span></text:p>
      <text:p text:style-name="P4">O půl hodiny později se u zdi starého hřbitova tiše zastavila dvě vozidla. Četníci se rozvinuli do rojnice s profesionální tichostí, kterou Jan Konrád a Jaroslav Ebel vypilovali během mnoha společných hlídek. Robert Dostál, který tentokrát odmítl zůstat na stanici, protože jeho místní znalost rodinných hrobek byla klíčová, vedl skupinu k zadnímu vchodu do krypty.</text:p>
      <text:p text:style-name="P4">Vlhké kamenné schody vedly hluboko do podzemí, kde se mísil pach tlejícího dřeva s kovovým pachem vlhkosti. Uprostřed krypty, osvětlené jen dvěma silnými baterkami, stáli dva muži. Anton Richter, v drahém obleku, který nyní působil v tom zatuchlém prostředí nepatřičně, a Karel „Stín“ Paukert, jehož ruka v černé rukavici svírala revolver. Právě odsouvali těžkou kamennou desku z jedné z neoznačených nik.</text:p>
      <text:p text:style-name="P5">„<text:span text:style-name="T1">Už ani hnutí, Richtere! Jménem zákona!“ zahřměl hlas Jiřího Konráda, který se ozvěnou rozlehl po klenbách krypty jako hrom.</text:span></text:p>
      <text:p text:style-name="P4">Paukert zareagoval instinktem starého vojáka. První výstřel z jeho revolveru ráže .38 jen těsně minul Janovu hlavu a roztříštil barokní sošku anděla na vedlejším sarkofágu. Jan Konrád však nečekal. S vervou a mrštností, která brala dech, se vrhl vpřed, využívaje stínů mezi pilíři. Než stačil Paukert znovu zamířit, Jan ho tvrdým zásahem ramenem srazil k zemi. Rozpoutal se surový boj muž proti muži, kde <text:soft-page-break/>nebylo místo pro četnické předpisy. Paukert byl silný a zkušený, ale Jan měl v sobě spravedlivý hněv za Elišku Vorlovou. Přesným hákem na čelist a následným páčením ruky donutil „Stína“ upustit zbraň.</text:p>
      <text:p text:style-name="P4">Ve stejnou chvíli se Richter pokusil uniknout postranním vchodem, ale narazil na Jaroslava Ebela a Alberta. Bert s hlubokým, hrdelním vrčením, které nenechávalo nikoho na pochybách o jeho úmyslech, zahradil Richterovi cestu. „Jen to zkuste, pane velkoobchodníku,“ procedil Ebel mezi zuby, zatímco hlaveň jeho pistole mířila přímo na Richterovo srdce. „Můj pes nemá rád konfidenty. A já zase nemám rád lidi, co věší nevinný holky.“</text:p>
      <text:p text:style-name="P4">Když byl Paukert v poutech a Richter se třásl u zdi pod dohledem Ebela, detektiv Fousek klidným krokem přistoupil k otevřené hrobce. Rukou v bílé rukavici vytáhl malou, zoxidovanou plechovou schránku. Když ji otevřel, vypadly na podlahu zažloutlé listy papíru. Byly to operační deníky poručíka Steinera z roku 1916 a seznamy lidí, které nechal popravit nebo uvěznit na základě falešných obvinění, aby se mohl zmocnit jejich majetku. Mezi nimi bylo i jméno Marie Vorlové, která ho tehdy odhalila.</text:p>
      <text:p text:style-name="P5">„<text:span text:style-name="T1">Takže tohle je to vaše bohatství, Richtere,“ řekl Fousek a zvedl jeden z listů. „Nejsou to peníze. Je to vaše pravá tvář. Tvář vraha a zrádce, který si své impérium vybudoval na krvi těch, kterým měl sloužit. Eliška Vorlová zemřela, protože byla jedinou připomínkou vaší hanby.“</text:span></text:p>
      <text:p text:style-name="P4">Jiří Konrád přistoupil k Richterovi a strhl mu z klopy odznak váženého občana. „Anton Richter je mrtvý. Dnes se do Lobkovic vrací poručík Steiner, aby dokončil svou cestu, kterou začal v roce 1916. Ale tentokrát ta cesta končí na šibenici, kterou jste sám postavil.“</text:p>
      <text:p text:style-name="P4">Když vyváděli oba muže z krypty na denní světlo, mlha se konečně rozplynula a nad krajem se rozlilo jasné, zlaté slunce. Na statku u Nedorosta se starý hospodář poprvé od útoku posadil na posteli a napil se vody, zatímco Roman Dostál na hřbitově pečlivě dokumentoval poslední důkazy.</text:p>
      <text:p text:style-name="P4">Případ „Krvavé báby“ byl definitivně uzavřen. Stíny z roku 1916 byly vyhnány světlem spravedlnosti roku 1932. Jan Konrád stál u zdi kostela, utíral si krev z rozbitého rtu a díval se na otce, který mu s němým uznáním pokynul hlavou. Byli tým. Byli četníci z Lobkovic, kteří dokázali, že ani čas, ani peníze, ani moc nedokážou umlčet volání nevinné krve.</text:p>
      <text:p text:style-name="P4">A v pozadí u svého auta Laurin &amp; Klement stál detektiv Fousek, zapaloval si dýmku a s mírným úsměvem sledoval, jak se spravedlnost, i když s šestnáctiletým zpožděním, konečně dočkala svého vítězství.</text:p>
      <text:p text:style-name="P9"/>
      <text:p text:style-name="P7"><text:span text:style-name="Strong_20_Emphasis"><text:span text:style-name="T3">Konec příběhu.</text:span></text:span></text:p>
      <text:p text:style-name="P1"/>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Inter" svg:font-family="Inter, sans-serif"/>
    <style:font-face style:name="Tahoma1" svg:font-family="Tahoma"/>
    <style:font-face style:name="Times New Roman" svg:font-family="'Times New Roman'" style:font-family-generic="roman" style:font-pitch="variable"/>
    <style:font-face style:name="Arial" svg:font-family="Arial" style:font-family-generic="swiss" style:font-pitch="variable"/>
    <style:font-face style:name="Andale Sans UI" svg:font-family="'Andale Sans UI'" style:font-family-generic="system" style:font-pitch="variable"/>
    <style:font-face style:name="MS Gothic" svg:font-family="'MS Gothic'" style:font-family-generic="system" style:font-pitch="variable"/>
    <style:font-face style:name="Tahoma" svg:font-family="Tahoma"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de" fo:country="DE" style:letter-kerning="true" style:font-size-asian="12pt" style:language-asian="ja" style:country-asian="JP" style:font-size-complex="12pt" style:language-complex="fa" style:country-complex="IR"/>
    </style:default-style>
    <style:default-style style:family="paragraph">
      <style:paragraph-properties fo:hyphenation-ladder-count="no-limit" style:text-autospace="ideograph-alpha" style:punctuation-wrap="hanging" style:line-break="strict" style:tab-stop-distance="1.245cm" style:writing-mode="page"/>
      <style:text-properties style:use-window-font-color="true" style:font-name="Times New Roman" fo:font-size="12pt" fo:language="de" fo:country="DE" style:letter-kerning="true" style:font-name-asian="Andale Sans UI" style:font-size-asian="12pt" style:language-asian="ja" style:country-asian="JP" style:font-name-complex="Tahoma" style:font-size-complex="12pt" style:language-complex="fa" style:country-complex="IR"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text-properties fo:language="zxx" fo:country="none" style:language-asian="zxx" style:country-asian="none" style:language-complex="zxx" style:country-complex="none"/>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Andale Sans UI" style:font-size-asian="14pt" style:font-name-complex="Tahoma"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Tahoma1" style:font-size-complex="12pt" style:font-style-complex="italic"/>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list-style-name="" style:class="text">
      <style:text-properties style:font-name="Times New Roman" fo:font-size="24pt" fo:font-weight="bold" style:font-name-asian="MS Gothic" style:font-size-asian="24pt" style:font-weight-asian="bold" style:font-name-complex="Tahoma" style:font-size-complex="24pt" style:font-weight-complex="bold"/>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Heading_20_2" style:display-name="Heading 2" style:family="paragraph" style:parent-style-name="Heading" style:next-style-name="Text_20_body" style:default-outline-level="2" style:list-style-name="" style:class="text">
      <style:text-properties style:font-name="Times New Roman" fo:font-size="18pt" fo:font-weight="bold" style:font-name-asian="MS Gothic" style:font-size-asian="18pt" style:font-weight-asian="bold" style:font-name-complex="Tahoma" style:font-size-complex="18pt" style:font-weight-complex="bold"/>
    </style:style>
    <style:style style:name="Strong_20_Emphasis" style:display-name="Strong Emphasis" style:family="text">
      <style:text-properties fo:font-weight="bold" style:font-weight-asian="bold" style:font-weight-complex="bold"/>
    </style:style>
    <style:style style:name="Emphasis" style:family="text">
      <style:text-properties fo:font-style="italic" style:font-style-asian="italic" style:font-style-complex="italic"/>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09-04-16T11:32:02.64</meta:creation-date>
    <meta:editing-duration>PT1H2M13S</meta:editing-duration>
    <meta:editing-cycles>5</meta:editing-cycles>
    <meta:generator>OpenOffice/4.1.9$Win32 OpenOffice.org_project/419m1$Build-9805</meta:generator>
    <dc:date>2026-07-13T06:26:19.31</dc:date>
    <meta:document-statistic meta:table-count="0" meta:image-count="0" meta:object-count="0" meta:page-count="6" meta:paragraph-count="77" meta:word-count="3973" meta:character-count="24167"/>
    <meta:user-defined meta:name="Info 1"/>
    <meta:user-defined meta:name="Info 2"/>
    <meta:user-defined meta:name="Info 3"/>
    <meta:user-defined meta:name="Info 4"/>
  </office:meta>
</office:document-meta>
</file>