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Inter" svg:font-family="Inter, sans-serif"/>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MS Gothic" svg:font-family="'MS Gothic'" style:font-family-generic="system" style:font-pitch="variable"/>
    <style:font-face style:name="Tahoma" svg:font-family="Tahoma" style:font-family-generic="system" style:font-pitch="variable"/>
  </office:font-face-decls>
  <office:automatic-styles>
    <style:style style:name="P1" style:family="paragraph" style:parent-style-name="Heading_20_3">
      <style:text-properties fo:font-variant="normal" fo:text-transform="none" fo:color="#000000" style:font-name="Inter" fo:letter-spacing="normal" fo:font-style="normal" fo:font-weight="bold"/>
    </style:style>
    <style:style style:name="P2" style:family="paragraph" style:parent-style-name="Text_20_body">
      <style:paragraph-properties fo:margin-left="0cm" fo:margin-right="0cm" fo:margin-top="0cm" fo:margin-bottom="0.212cm" fo:orphans="2" fo:widows="2" fo:text-indent="0cm" style:auto-text-indent="false"/>
      <style:text-properties fo:font-variant="normal" fo:text-transform="none" fo:color="#000000" style:font-name="Inter" fo:font-size="10.5pt" fo:letter-spacing="normal" fo:font-style="normal" fo:font-weight="normal"/>
    </style:style>
    <style:style style:name="P3" style:family="paragraph" style:parent-style-name="Text_20_body">
      <style:paragraph-properties fo:margin-left="0cm" fo:margin-right="0cm" fo:margin-top="0cm" fo:margin-bottom="0.212cm" fo:orphans="2" fo:widows="2" fo:text-indent="0cm" style:auto-text-indent="false"/>
      <style:text-properties fo:font-variant="normal" fo:text-transform="none" fo:color="#000000" fo:letter-spacing="normal"/>
    </style:style>
    <style:style style:name="P4" style:family="paragraph" style:parent-style-name="Text_20_body">
      <style:paragraph-properties fo:margin-left="0cm" fo:margin-right="0cm" fo:margin-top="0cm" fo:margin-bottom="0.212cm" fo:orphans="2" fo:widows="2" fo:text-indent="0cm" style:auto-text-indent="false"/>
    </style:style>
    <style:style style:name="P5" style:family="paragraph" style:parent-style-name="Text_20_body">
      <style:text-properties fo:color="#000000"/>
    </style:style>
    <style:style style:name="P6" style:family="paragraph" style:parent-style-name="Text_20_body">
      <style:paragraph-properties fo:margin-left="0cm" fo:margin-right="0cm" fo:margin-top="0cm" fo:margin-bottom="0.212cm" fo:orphans="2" fo:widows="2" fo:text-indent="0cm" style:auto-text-indent="false"/>
      <style:text-properties fo:font-variant="normal" fo:text-transform="none" fo:color="#000000" style:font-name="Inter" fo:font-size="10.5pt" fo:letter-spacing="normal" fo:font-style="normal" fo:font-weight="normal"/>
    </style:style>
    <style:style style:name="P7" style:family="paragraph" style:parent-style-name="Text_20_body">
      <style:paragraph-properties fo:margin-left="0cm" fo:margin-right="0cm" fo:margin-top="0cm" fo:margin-bottom="0.212cm" fo:orphans="2" fo:widows="2" fo:text-indent="0cm" style:auto-text-indent="false"/>
      <style:text-properties fo:font-variant="normal" fo:text-transform="none" fo:color="#000000" fo:letter-spacing="normal"/>
    </style:style>
    <style:style style:name="P8" style:family="paragraph" style:parent-style-name="Text_20_body">
      <style:paragraph-properties fo:margin-left="0cm" fo:margin-right="0cm" fo:margin-top="0cm" fo:margin-bottom="0.212cm" fo:orphans="2" fo:widows="2" fo:text-indent="0cm" style:auto-text-indent="false"/>
      <style:text-properties fo:color="#000000"/>
    </style:style>
    <style:style style:name="P9" style:family="paragraph" style:parent-style-name="Text_20_body">
      <style:paragraph-properties fo:margin-left="0cm" fo:margin-right="0cm" fo:margin-top="0cm" fo:margin-bottom="0cm" fo:orphans="2" fo:widows="2" fo:text-indent="0cm" style:auto-text-indent="false"/>
      <style:text-properties fo:font-variant="normal" fo:text-transform="none" fo:color="#000000" style:font-name="Inter" fo:font-size="10.5pt" fo:letter-spacing="normal" fo:font-style="normal" fo:font-weight="normal"/>
    </style:style>
    <style:style style:name="T1" style:family="text">
      <style:text-properties style:font-name="Inter" fo:font-size="10.5pt" fo:font-style="normal" fo:font-weight="normal"/>
    </style:style>
    <style:style style:name="T2" style:family="text">
      <style:text-properties fo:font-variant="normal" fo:text-transform="none" fo:color="#ffffff" style:font-name="Inter" fo:font-size="10.5pt" fo:letter-spacing="normal" fo:font-style="normal" fo:font-weight="bold"/>
    </style:style>
    <style:style style:name="T3" style:family="text">
      <style:text-properties fo:font-variant="normal" fo:text-transform="none" style:font-name="Inter" fo:font-size="10.5pt" fo:letter-spacing="normal" fo:font-style="normal" fo:font-weight="normal"/>
    </style:style>
    <style:style style:name="T4" style:family="text">
      <style:text-properties fo:font-variant="normal" fo:text-transform="none" style:font-name="Inter" fo:font-size="10.5pt" fo:letter-spacing="normal" fo:font-style="normal" fo:font-weight="bold"/>
    </style:style>
    <style:style style:name="T5" style:family="text">
      <style:text-properties fo:font-variant="normal" fo:text-transform="none" style:font-name="Inter" fo:letter-spacing="normal" fo:font-style="normal" fo:font-weight="bold"/>
    </style:style>
    <style:style style:name="T6" style:family="text">
      <style:text-properties fo:font-variant="normal" fo:text-transform="none" fo:color="#000000" style:font-name="Inter" fo:font-size="10.5pt" fo:letter-spacing="normal" fo:font-style="normal" fo:font-weight="normal"/>
    </style:style>
    <style:style style:name="T7" style:family="text">
      <style:text-properties fo:font-variant="normal" fo:text-transform="none" fo:color="#000000" fo:letter-spacing="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1" text:outline-level="3"><text:bookmark text:name="kapitola-1-poslední-hádanka-detektiva-fouska"/>Kapitola 1: Poslední hádanka detektiva Fouska</text:h>
      <text:p text:style-name="P2">Červencové slunce se opíralo do střech lobkovických domů s neúprosnou intenzitou. Vrchní strážmistr Jiří Konrád si ukazovákem odtáhl příliš těsný límec služebního kabátu a nešťastně pohlédl na stoh hlášení, která mu ležela na stole. Čerstvé prýmky na náramenících ho stále ještě trochu studily. Cítil tu váhu zodpovědnosti, která byla mnohem těžší než jeho mírná nadváha. Velení stanice po penzionovaném předchůdci bylo jako skočit do rozbouřeného Labe – člověk věděl, jak hýbat rukama, ale proud ho pořád někam unášel.</text:p>
      <text:p text:style-name="P3">„<text:span text:style-name="T1">Tati... tedy, pane vrchní, ty protokoly o ukradených slepicích u mlynáře jsou hotové,“ ozval se ode dveří mladý, až příliš horlivý hlas. Četař na zkoušku Jan Konrád, v uniformě vypadající ještě hubenější, než ve skutečnosti byl, položil papíry na kraj stolu.</text:span></text:p>
      <text:p text:style-name="P2">Jiří se na syna podíval a povzdechl si. „Jen to tam dej, Jene. Ale příště si dej záležet na písmu, vypadá to, jako bys to psal za jízdy na tom našem motokole.“</text:p>
      <text:p text:style-name="P2">V hlavní místnosti stanice to mezitím hučelo jako v úlu. Štábní strážmistr Robert Dostál seděl u svého masivního stolu, který se pod jeho váhou lehce prohýbal, a s bolestným syknutím si masíroval pravé koleno. „To bude pršet, Jiří,“ zavolal do kanceláře velitele. „Klouby nelžou. A v Lobkovicích, když prší, tak se krade nejvíc, protože déšť spláchne stopy i svědomí.“</text:p>
      <text:p text:style-name="P2">Robertův syn Roman, stojící u okna, si právě čistil objektiv svého aparátu. S pečlivě pěstovaným knírem a postavou, která nezapřela hodiny strávené v sedle kola i u dobrého jídla, vypadal spíše jako umělec než četník. „Tati, ty a tvoje věštby. Spíš se podívej na tohle,“ pokynul směrem k zahradě.</text:p>
      <text:p text:style-name="P2">Přes dvůr, kolem zaparkovaného bicyklu a motokola se sajdkou, kráčel Jaroslav Ebel. Vypadal jako přízrak z jiné doby. Jeho tvář zdobilo čtrnáctidenní strniště, které mu dodávalo vzhled trestance, a z koutku úst mu visela vyhaslá cigareta. U nohy mu s naprostou disciplínou šel Albert, mohutný německý ovčák, kterému nikdo neřekl jinak než Berte. Ebel práskl dveřmi a do místnosti vnikl pach mokré psiny a šňupacího tabáku.</text:p>
      <text:p text:style-name="P3">„<text:span text:style-name="T1">Starosta Kroužecký zuří,“ zavrčel Ebel místo pozdravu a plácl se přes kapsu u kalhot. „Někdo mu v noci vybílil sklep. Nešlo o žádné brambory. Zmizela kompletní archivní sbírka francouzských koňaků, kterou si šetřil na příjezd okresního hejtmana. A Bert říká, že zloděj voněl po levné kolínské a hnoji.“</text:span></text:p>
      <text:p text:style-name="P2">Jiří Konrád vyšel z kanceláře a utíral si čelo kapesníkem. „Sklep? U starosty? To není jen tak nějaká krádež. To vyžaduje plán.“</text:p>
      <text:p text:style-name="P2">V tu chvíli se venku ozvalo hluboké, rytmické bublání motoru. Černá Škoda Laurin &amp; Klement, naleštěná tak, že by se v ní Robert mohl holit, zastavila před malým domkem na okraji pozemku. Z vozu vystoupil muž v typickém balonové plášti a klobouku staženém hluboko do čela. Detektiv Fousek.</text:p>
      <text:p text:style-name="P2">Jeho knír, podle kterého dostal svou přezdívku, byl dnes voskem vytažen do nevídaných špiček. V rukou svíral dva velké kožené kufry. Četníci vyšli na zápraží.</text:p>
      <text:p text:style-name="P3">„<text:span text:style-name="T1">Tak přátelé,“ zvolal Fousek a v očích mu hrály šibalské jiskry, „pokud se Praha nepropadne do země nebo se Labe nezačne téct do kopce, za dvě hodiny mi jede vlak. Egypt volá! Pyramidy, sfingy a slunce, které snad vysuší moji melancholii z českých hlášení o ukradených králících.“</text:span></text:p>
      <text:p text:style-name="P3">„<text:span text:style-name="T1">Pane Fousku, vy nás tu necháte v tom nejhorším?“ zasténal Robert Dostál a opřel se o futra. „Starostovi zmizelo pití a v obci se šeptá o bandě, co jde po trezorech.“</text:span></text:p>
      <text:p text:style-name="P2">Fousek se zastavil u své škodovky a na chvíli zvážněl. „Drahý Roberte, život je jedna velká hádanka. A hádanky se nejlépe luští s čistou hlavou. Máte tu Konráda, který se musí naučit velet bez mé nápovědy. Máte tu Romana, který vidí svět přes čočku objektivu, což je nejlepší způsob, jak nepřehlédnout detail. A máte tu Ebela, jehož pěst je sice rychlejší než jeho úvaha, ale Bert má nos, který by vyčuchal i hříchy našeho pana faráře.“</text:p>
      <text:p text:style-name="P2">Fousek přistoupil k Jiřímu Konrádovi a položil mu ruku na rameno. „Jiří, velení je jako luštění šifry. Musíte vidět celek, nejen jednotlivá písmena. A pamatujte – nejvíc vidět jsou ty věci, které se nikdo nesnaží schovat.“</text:p>
      <text:p text:style-name="P2">Zatímco Jan Konrád fascinovaně sledoval palubní desku Laurin &amp; Klementu, Fousek z kapsy vytáhl malou obálku a podal ji Jiřímu. „Tady je takový malý rébus na rozloučenou. Otevřete ho, až se budete cítit v koncích. Teď mě omluvte, sfingy nečekají.“</text:p>
      <text:p text:style-name="P2"><text:soft-page-break/>Auto se s trhnutím rozjelo, zanechalo za sebou oblak prachu a vůni benzínu. Četníci osaměli. Ticho přerušil jen Bert, který se hlasitě podrbal za uchem.</text:p>
      <text:p text:style-name="P3">„<text:span text:style-name="T1">Takže jsme v tom sami,“ zamumlal Ebel a plivl na zem. „Vrchní, co budeme dělat? Půjdeme k tomu starostovi, nebo budeme čekat, až nám někdo ukradne i to motokolo?“</text:span></text:p>
      <text:p text:style-name="P2">Jiří Konrád se zhluboka nadechl. Cítil, jak se mu v žaludku svírá uzel nervozity. Pohled na mladého Jana, který se stále díval směrem, kudy odjel Fousek, ho ale přiměl k akci.</text:p>
      <text:p text:style-name="P3">„<text:span text:style-name="T1">Dobrá. Rozkaz zní jasně,“ narovnal se Jiří a pokusil se o co nejpevnější hlas. „Robert zůstane na stanici. Vaše noha stejně na žádné honičky není a někdo tu musí zvedat telefony a hlídat spisy. Jene, ty připravíš kolo. Pojedeš se mnou. Prověříme staré známé firmy u řeky. Roman si vezme motokolo a Ebela do sajdky. Berte, ty hlídej pána. Roman vyfotí místo činu u starosty – každý otisk, každé škrábnutí na zámku. Ebeli, ty se neptej, ty jednej. Ale nikoho nezmlať dřív, než se ho na něco zeptám já!“</text:span></text:p>
      <text:p text:style-name="P3">„<text:span text:style-name="T1">To bude nuda,“ uchechtl se Ebel, ale už skákal do sajdky, zatímco Bert se s radostným štěknutím vtěsnal mezi jeho nohy.</text:span></text:p>
      <text:p text:style-name="P2">Lobkovická četnická stanice se dala do pohybu. Nikdo z nich netušil, že krádež starostova koňaku je jen špičkou ledovce. Nikdo netušil, že v tichých uličkách kolem zámku se pohybuje stín, který zná jejich zvyky lépe než oni sami.</text:p>
      <text:p text:style-name="P2">Jiří Konrád si v kapse prsty pohrával s obálkou od Fouska. Chtěl ji otevřít hned, ale slib byl slib. Musel dokázat, že stanice Lobkovice přežije i bez velkého detektiva.</text:p>
      <text:p text:style-name="P3">„<text:span text:style-name="T1">Jedeme!“ zavelel a naskočil na bicykl.</text:span></text:p>
      <text:p text:style-name="P2">Toho večera, když se slunce sklánělo k obzoru a barvilo hladinu Labe do ruda, se na stanici vrátil Roman Dostál s obličejem bílým jako křída. „Tati... Jiří... to nebyl jen sklep,“ vydechl, když odkládal brašnu s fotoaparátem. „U starosty jsme našli víc, než jsme chtěli. Někdo neukradl jen pití. Někdo mu ze sejfu vzal i plány na novou regulaci řeky a seznam všech obecních pozemků. A co je nejhorší... našel jsem tam tohle.“</text:p>
      <text:p text:style-name="P2">Položil na stůl malý, mosazný knoflík. Knoflík, který vypadal přesně jako ty, které nosili lobkovičtí četníci na svých svátečních uniformách.</text:p>
      <text:p text:style-name="P2">Jiří se podíval na své muže. Robert přestal masírovat koleno, Ebel ztuhl s rukou na Bertově obojku. Atmosféra v místnosti zhoustla tak, že by se dala krájet bodákem. První velký případ vrchního strážmistra Konráda právě začal a hned na začátku ukazoval na někoho z nich.</text:p>
      <text:p text:style-name="P2">A detektiv Fousek byl v tu chvíli už někde u Terstu, daleko za hranicemi, neřešitelný rébus zanechaný těm, kteří teprve museli vyrůst ve své stíny.</text:p>
      <text:p text:style-name="P5"/>
      <text:h text:style-name="P1" text:outline-level="3"><text:bookmark text:name="kapitola-2-prázdná-židle-a-stín-podezření"/>Kapitola 2: Prázdná židle a stín podezření</text:h>
      <text:p text:style-name="P2">Ranní mlha se líně převalovala nad Labem a dodávala lobkovickému nábřeží přízračnou atmosféru. Na četnické stanici bylo nezvykle ticho. I pes Bert, jindy plný energie, jen odevzdaně ležel u kamen a sledoval shon, který se soustředil kolem jednoho jediného kufru uprostřed místnosti.</text:p>
      <text:p text:style-name="P2">Jan Konrád, četař na zkoušku, si naposledy upravoval uniformu. Dnes nebyl den pro hlídku, ale den pro loučení. Četnická škola v Praze nečekala a ranní vlak směr Masarykovo nádraží měl odjíždět za necelou hodinu.</text:p>
      <text:p text:style-name="P3">„<text:span text:style-name="T1">Máš všechno, Jene?“ zeptal se Jiří Konrád a hlas se mu trochu zachvěl. Jako vrchní strážmistr se snažil zachovat dekorum, ale jako otec cítil v hrudi úzkost. „Mýdlo, náhradní límce, ty dopisní papíry od matky… a hlavně ten sešit na poznámky z trestního řádu?“</text:span></text:p>
      <text:p text:style-name="P3">„<text:span text:style-name="T1">Mám, tati. Pane vrchní,“ opravil se mladík a pokusil se o úsměv. „Budu se učit pilně. Jen mě mrzí, že odjíždím zrovna teď. Ten knoflík… to, co Roman našel u starosty… to přece nemůže být pravda.“</text:span></text:p>
      <text:p text:style-name="P2">Jiří jen těžce přikývl. Od včerejšího večera nikdo ze stanice pořádně nespal. Brassový knoflík, identický s těmi na jejich kabátech, ležel v zamčené zásuvce velitelova stolu jako tichá obžaloba.</text:p>
      <text:p text:style-name="P2"><text:soft-page-break/>Štábní strážmistr Robert Dostál, který se právě dopracoval k ranní kávě, vzhlédl od hromady výstrojních listů. „Prověřil jsem sklad, Jiří. Všechny náhradní knoflíky sedí. A naše uniformy jsou kompletní. Já mám všechny, Roman taky, ty i Ebel…“ odmlčel se a pohlédl na Ebela, který se právě potýkal se zaseknutým zapalovačem.</text:p>
      <text:p text:style-name="P3">„<text:span text:style-name="T1">Na mě nekoukej, Roberte,“ zavrčel Ebel, jehož tvář byla dnes ještě zarostlejší než obvykle. „Já si na parádu nepotrpím, ale knoflíky si hlídat umím. Navíc, kdo by lezl k tomu nadutému starostovi pro pár lahví chlastu, když se to dá koupit u Žida na rohu?“</text:span></text:p>
      <text:p text:style-name="P3">„<text:span text:style-name="T1">Nešlo jen o koňak, Jaroslave,“ připomněl Roman Dostál, který si právě přes rameno házel brašnu s fotoaparátem. „Ty plány regulace Labe mají cenu zlata pro každého, kdo chce skoupit pozemky podél břehu. Někdo se chystá na velký obchod a ten knoflík tam mohl nechat jen proto, aby nás odradil od skutečné stopy.“</text:span></text:p>
      <text:p text:style-name="P2">Atmosféra byla napjatá. Jiří Konrád se podíval na hodiny. „Čas běží. Roberte, ty zůstaneš u telefonu. Romane, ty nastartuj motokolo. Doprovodíme Jana na nádraží. Aspoň se cestou provětráme a zastavíme se u mýta, jestli tam někdo v noci neviděl něco podezřelého.“</text:p>
      <text:p text:style-name="P2">Cesta k nádraží byla krátká, ale pro Jiřího nekonečná. Jan seděl v sajdce vedle Ebela, který mu s černým humorem sobě vlastním udílel poslední rady do života v hlavním městě.</text:p>
      <text:p text:style-name="P3">„<text:span text:style-name="T1">A pamatuj si, mladý,“ hučel Ebel přes bublání motoru, „v Praze jsou četníci jenom figurky pro pány z ministerstva. Tady v Lobkovicích se dělá skutečná práce. Když tě někdo bude chtít uplatit, ber jenom cigára, ty se nedají vystopovat.“</text:span></text:p>
      <text:p text:style-name="P3">„<text:span text:style-name="T1">Ebeli, nechte těch hloupostí,“ okřikl ho Roman, ale v zrcátku bylo vidět, že se usmívá. On sám měl k Janovi blízko, bral ho skoro jako mladšího bratra, kterého mohl učit tajům intuice a poezie, i když se mu to zatím moc nedařilo.</text:span></text:p>
      <text:p text:style-name="P2">Na nástupišti bylo rušno. Jan nastoupil do vagonu třetí třídy a vyklonil se z okna.</text:p>
      <text:p text:style-name="P3">„<text:span text:style-name="T1">Tati,“ zavolal na otce, který stál na peróně jako vytesaný z kamene, „slib mi, že na sebe dáte pozor. Jestli je v tom zapletený někdo, kdo nosí naši uniformu, nebo ji aspoň umí sehnat… je to nebezpečné.“</text:span></text:p>
      <text:p text:style-name="P3">„<text:span text:style-name="T1">Neboj se, Jene. Četnictvo je rodina. A v rodině si s černými ovcemi poradíme,“ odpověděl Jiří a naposledy synovi zasalutoval.</text:span></text:p>
      <text:p text:style-name="P2">Vlak se s hlasitým pískotem a oblakem páry rozjel. Jan Konrád zmizel v dálce a s ním i kus jistoty, kterou Jiří v Lobkovicích cítil. Teď zbyli jen čtyři. Čtyři muži, jedno motokolo, jeden pes a záhada, která začínala páchnout vnitřní zradou.</text:p>
      <text:p text:style-name="P3">„<text:span text:style-name="T1">Tak, a teď k práci,“ prohlásil Ebel, když se otočil k odchodu. „Berte, hledej!“</text:span></text:p>
      <text:p text:style-name="P2">Pes okamžitě zachytil stopu. Nebyla to však stopa zloděje ze starostova sklepa. Bert táhl Ebela směrem k nákladové rampě, kde stálo několik opuštěných beden s logem místního cukrovaru.</text:p>
      <text:p text:style-name="P3">„<text:span text:style-name="T1">Co tam máš, kluku?“ zamumlal Roman a připravil si aparát.</text:span></text:p>
      <text:p text:style-name="P2">Za bednami ležel starý, otrhaný kabát. Nebyl to kabát nikoho z nich, ale na jeho límci byla jasně patrná stopa po násilném odtržení výložek. A kousek dál v prachu ležel druhý mosazný knoflík. Úplně stejný jako ten, co našli u starostu.</text:p>
      <text:p text:style-name="P2">Jiří Konrád k němu přistoupil a zvedl ho. „Takže to není zrada,“ vydechl s úlevou, kterou se ani nesnažil skrývat. „Někdo si hraje na četníky. Někdo má starý mundúr a používá ho jako propustku do míst, kam by ho jinak nepustili.“</text:p>
      <text:p text:style-name="P3">„<text:span text:style-name="T1">Nebo jako způsob, jak nás dostat do vězení, zatímco oni budou krást dál,“ dodal Robert, který se mezitím spojil s ostatními přes vysílačku u nádražního mistra. „Jiří, právě volali ze zámku. Pan hrabě Lobkowicz má návštěvu z Prahy. Prý se u něj ráno zastavila hlídka, aby prověřila zabezpečení rodinných šperků. Problém je, že my jsme tam nikoho neposlali.“</text:span></text:p>
      <text:p text:style-name="P2">Jiřímu ztuhla krev v žilách. „Romane, skoč na motokolo! Ebeli, do sajdky! Musíme na zámek dřív, než ty falešné uniformy zmizí i s rodinným stříbrem!“</text:p>
      <text:p text:style-name="P2">Roman nakopl motor a stroj zařval. Ebel si jen zkontroloval, zda má u pasu pouta a v kapse svůj pověstný pendrek. „Fousek by měl radost,“ zasmál se temně. „Hádanka se nám začíná vybarvovat. Ale jestli ty parchanty chytím, tak jim ty knoflíky nacpu do krku!“</text:p>
      <text:p text:style-name="P2"><text:soft-page-break/>Motokolo vyrazilo k zámku, zanechávajíc za sebou jen prach a tiché nádraží, kde před chvílí odjel poslední člen jejich týmu, který měl to štěstí být v bezpečí pražské školy. Skutečný boj o čest lobkovické stanice právě nabral na obrátkách.</text:p>
      <text:p text:style-name="P5"><text:line-break/><text:bookmark text:name="kapitola-3-tvář-zákona"/><text:span text:style-name="T5">Kapitola 3: Tvář zákona</text:span></text:p>
      <text:p text:style-name="P2">V Lobkovické stanici bylo ráno cejtit napětím, ale i něčím neobvyklým – vůní levné fialkové kolínské a mýdla na holení.</text:p>
      <text:p text:style-name="P2">Jaroslav Ebel stál v malé umývárně u zrcadla, které mělo v rohu pavouka prasklin. Bert seděl u jeho nohou a nakláněl hlavu na stranu, jako by svého pána nepoznával. Ebel si přejel rukou po tváři. Škrábalo to. Čtrnáctidenní strniště bylo tvrdé jako dráty v zákopech u Verdunu, kde kdysi bojoval. V odrazu viděl muže, který vypadal spíš jako pytlák nebo vysloužilý rváč z přístavní krčmy než jako strážce pořádku.</text:p>
      <text:p text:style-name="P3">„<text:span text:style-name="T1">Takhle četník nemá vypadat,“ zamumlal si pro sebe. Před očima se mu vybavila tvář mladého Jana, který odjel do Prahy s ideály o čistých uniformách, a pak tvář vrchního Konráda, který se v novém velení tak trápil. Ebel věděl, že jestli mají dopadnout ty parchanty v ukradených uniformách, musí sami vypadat jako skutečná autorita.</text:span></text:p>
      <text:p text:style-name="P3">„<text:span text:style-name="T1">Jdu k Hynekovi, Berte. Ty tu hlídej,“ zavelel psovod a sebral ze věšáku svou brigadýrku.</text:span></text:p>
      <text:p text:style-name="P2">Místní holič a kadeřník pan Hynek právě zametal podlahu, když zvoneček nade dveřmi cinkl a dovnitř vrazil Ebel. Hynek skoro upustil koště. „Pane strážmistře? Stalo se něco? Hoří? Nebo zase někdo ukradl panu faráři slepice?“</text:p>
      <text:p text:style-name="P3">„<text:span text:style-name="T1">Nehoří, Hyneku. Ale koukej na mě. Vypadám jako reklama na vězení v Borech. Udělej se mnou něco. Chci vypadat jako četník, ne jako postrach dětí,“ zahřměl Ebel a svalil se do křesla.</text:span></text:p>
      <text:p text:style-name="P4"><text:span text:style-name="T6">Holič se nezmohl na slovo. Rozmíchal mýdlo v misce, napařil Ebelovu tvář horkým ručníkem a pak vytáhl břitvu. V místnosti bylo slyšet jen rytmické </text:span><text:span text:style-name="Emphasis"><text:span text:style-name="T6">šš-šš</text:span></text:span><text:span text:style-name="T6">, jak ostří klouzalo po kůži. Ebel zavřel oči. Cítil, jak s každým tahem břitvy odpadá kousek té války a té neudržovanosti, kterou si pěstoval jako štít.</text:span></text:p>
      <text:p text:style-name="P2">Když Hynek skončil, Ebel vstal a podíval se do velkého naleštěného zrcadla. Na čelisti a tvářích mu zůstalo jen milimetrové, precizně zastřižené strniště – přesně na hranici toho, co předpisy dovolovaly, ale co mu zároveň ponechávalo jeho tvrdý výraz rváče. Vypadal o deset let mladší a o sto procent nebezpečnější.</text:p>
      <text:p text:style-name="P3">„<text:span text:style-name="T1">Dobrý, Hyneku. Tady máš za práci,“ položil na pult pár mincí a s narovnanými zády vyšel ven.</text:span></text:p>
      <text:p text:style-name="P2">Když dorazil na stanici, Robert Dostál zrovna vypisoval hlášení o pohybu podezřelých osob u jezera. Když Ebela uviděl, vypadla mu tužka z ruky. „Jaroslave? Jsi to ty? Já myslel, že nás přišel navštívit někdo z inspekce z Prahy!“</text:p>
      <text:p text:style-name="P3">„<text:span text:style-name="T1">Nech si ty vtipy, Roberte,“ odsekl Ebel, ale v koutku úst mu cukalo. „Kde je Jiří a tvůj kluk?“</text:span></text:p>
      <text:p text:style-name="P2">V tu chvíli vyšel z kanceláře vrchní strážmistr Konrád. Zastavil se a uznale pokýval hlavou. „To je ono, Ebeli. Takhle vypadá disciplína. Budeme ji potřebovat. Roman je u motokola, balí aparát. Máme hlášení ze zámku, že ti dva falešní četníci se tam mají vrátit odpoledne pro 'kontrolu trezoru'.“</text:p>
      <text:p text:style-name="P2">Jiřímu Konrádovi sice stále trochu chyběla ta pověstná Fouskova intuice, ale tentokrát mu to pálilo. „Chytíme je přímo při činu. Jene… tedy Romane!“ opravil se rychle, stále si zvykaje na synovu nepřítomnost. „Ty pojedeš s Ebelem na motokole. Já pojedu na bicyklu o deset minut dříve a schovám se u zadní brány parku. Ebeli, ty a Bert budete naše hlavní síla. Ale pamatujte – potřebujeme je živé. Musíme vědět, kde vzali ty uniformy a kdo jim dal ty plány od starosty.“</text:p>
      <text:p text:style-name="P2">Roman Dostál vyšel ze dvora, na rameni svůj drahý fotoaparát. Když uviděl oholeného Ebela, jen uznale hvízdl. „Tedy, Jaroslave, jestli se mi dneska podaří tě vyfotit, tak ta fotka půjde do kalendáře četnictva. Vypadáš jako z poezie o cti a odvaze.“</text:p>
      <text:p text:style-name="P3">„<text:span text:style-name="T1">Radši si připrav blesk, básníku,“ zavrčel Ebel a naskočil do sajdky. „Bert už má hlad a já mám chuť na někoho, kdo si dovolil špinit náš mundúr.“</text:span></text:p>
      <text:p text:style-name="P2">Cesta k zámku trvala jen pár minut. Roman řídil motokolo s jistotou, kterou mu mohl Jiří jen závidět. Zaparkovali v hustém křoví kousek od hlavní brány. Bert ležel v sajdce, ani se nehnul, jen jeho uši se natáčely za každým zvukem.</text:p>
      <text:p text:style-name="P2"><text:soft-page-break/>Netrvalo dlouho a na příjezdové cestě se objevila černá tatrovka. Nebyla to Škoda detektiva Fouska, ale auto vypadalo podobně luxusně. Z vozu vystoupili dva muži. Na první pohled by nikdo nic nepoznal – uniformy seděly, opasky byly vyleštěné. Jenže Roman, který měl oko vycvičené na detaily, si hned všiml: „Koukej na ty boty, Jaroslave. Mají sice četnické kalhoty, ale boty mají civilní, lakýrky. To by skutečný četník do terénu nevzal.“</text:p>
      <text:p text:style-name="P3">„<text:span text:style-name="T1">Máš pravdu,“ zašeptal Ebel a pohladil Berta. „A podívej se na toho menšího. Má ten knoflík přišitý nakřivo. To je on. Ten zmetek, co byl u starosty.“</text:span></text:p>
      <text:p text:style-name="P4"><text:span text:style-name="T6">Falešní četníci sebevědomě zamířili k bráně. Roman rychle vyskočil zpoza motokola, opřel aparát o zídku a </text:span><text:span text:style-name="Emphasis"><text:span text:style-name="T6">cvak</text:span></text:span><text:span text:style-name="T6"> – první snímek byl na světě. Světlo blesku sice nebylo potřeba, ale závěrka cvakla dost hlasitě na to, aby jeden z mužů zbystřil.</text:span></text:p>
      <text:p text:style-name="P3">„<text:span text:style-name="T1">Kdo je tam?“ vykřikl ten vyšší a sáhl k pouzdru u pasu. Jenže tam neměl služební Steyr, ale obyčejný revolver.</text:span></text:p>
      <text:p text:style-name="P3">„<text:span text:style-name="T1">Četnická stanice Lobkovice! Ruce vzhůru!“ zařval Jiří Konrád, který se nečekaně hbitě na svou váhu vynořil zpoza keřů u brány s tasenou zbraní.</text:span></text:p>
      <text:p text:style-name="P2">Falešní četníci na vteřinu ztuhli. Viděli před sebou zadýchaného, mírně obézního vrchního strážmistra a mysleli si, že mají šanci. Začali utíkat směrem k parku.</text:p>
      <text:p text:style-name="P3">„<text:span text:style-name="T1">Berte, drž!“ zavelel Ebel.</text:span></text:p>
      <text:p text:style-name="P2">Pes vyrazil jako šíp. Ebel vyběhl hned za ním, jeho oholená tvář teď působila v běhu jako maska dravce. Roman nezaostával, aparát mu tloukl do boku, ale on už v hlavě skládal verše o tom, jak spravedlnost dohání stín.</text:p>
      <text:p text:style-name="P2">Ebel skočil po tom menším zloději právě ve chvíli, kdy ho Bert srazil k zemi. Byla to krátká, ale intenzivní rvačka. Ebel využil svých zkušeností ze zákopů – jedna rána na solar, druhá pod bradu a falešný četník ležel v prachu.</text:p>
      <text:p text:style-name="P3">„<text:span text:style-name="T1">Tohle je za ten knoflík, ty parante,“ odplivl si Ebel a cvakl pouty.</text:span></text:p>
      <text:p text:style-name="P2">Druhého muže zahnal Jiří Konrád do kouta u zámecké zdi. „Ani hnutí! Na to, abych vás trefil, nepotřebuju intuici, na to mi stačí výcvik!“</text:p>
      <text:p text:style-name="P2">Když bylo po všem a oba podvodníci seděli svázaní v sajdce motokola, Jiří si utřel čelo. „Dobrá práce, chlapi. Ebeli, to tvoje oholení… myslím, že ti to přidalo na rychlosti.“</text:p>
      <text:p text:style-name="P3">„<text:span text:style-name="T1">Možná,“ ucedil Ebel a otřel Bertovi tlapu od prachu. „Ale hlavně teď vím, kdo jsem. Jsem četník. A tihle dva nám teď řeknou všechno o tom, co se chystá v cukrovaru.“</text:span></text:p>
      <text:p text:style-name="P8"><text:span text:style-name="T3">Roman se podíval na svůj aparát. „Mám je oba na desce, Jiří. I s těmi jejich lakýrkami. Tenhle případ teprve začíná, ale aspoň už víme, že nepřítel nenosí naši tvář, jen naše šaty.“</text:span></text:p>
      <text:p text:style-name="P2">Slunce se pomalu sklánělo k obzoru a vzduch nad Lobkovicemi vibroval očekáváním. Zatímco oba podvodníci už seděli v cele, četníci neměli padla. Museli dohlížet na dav, který se valil k hřišti. A nebyl to jen tak ledajaký dav. Do Lobkovic totiž dorazila legenda – „AC Sparta Praha“.</text:p>
      <text:p text:style-name="P2">Ebel stál u postranní čáry, ruce za zády, brigadýrku staženou mírně do čela. Vedle něj Roman Dostál sotva dýchal, jak svíral svůj fotoaparát. Přímo před nimi se rozcvičoval Raymond Braine, belgický kanonýr, jehož pohyby měly eleganci šelmy. O kousek dál Oldřich Nejedlý ladil svou pověstnou levačku a Jaroslav Bouček s ledovým klidem dirigoval zálohu.</text:p>
      <text:p text:style-name="P3">„<text:span text:style-name="T1">Podívej se na ně, Jaroslave,“ zašeptal Roman a fascinovaně sledoval zástupy fanoušků a hloučky dívek, které mohly na reprezentačních obráncích Josefu Košťálkovi a Josefu Čtyrokém nechat oči. „To je jiný svět.“</text:span></text:p>
      <text:p text:style-name="P3">„<text:span text:style-name="T1">Je to stejný svět, Romane,“ odpověděl Ebel a očima přejížděl tribuny, stále ve střehu. „Oni dělají radost, my hlídáme, aby ji nikdo nepokazil.“</text:span></text:p>
      <text:p text:style-name="P2">Zápas byl strhující. Místní FK Lobkovice bojovali jako lvi, hnaní dopředu celou obcí, ale proti sparťanské mašině nebylo obrany. Když Braine nasázel dva góly a Nejedlý přidal další svou nechytatelnou ranou, stadion bouřil. Četníci sice museli několikrát krotit příliš horlivé fanoušky, kteří se pokoušeli vběhnout na trávník, aby se dotkli svých idolů, ale Ebelova nová, tvrdá tvář budila respekt i bez vytaženého obušku.</text:p>
      <text:p text:style-name="P2"><text:soft-page-break/>Zápas skončil vítězstvím Sparty 4:2. Když hráči odcházeli do šaten, Braine si všiml Ebela stojícího u tunelu. Na vteřinu se jejich pohledy střetly – profesionál v dresu a profesionál v uniformě. Belgičan uznale pokýval hlavou směrem k Ebelově perfektnímu zjevu a strážmistr mu stroze odpověděl vojenským pozdravem.</text:p>
      <text:p text:style-name="P3">„<text:span text:style-name="T1">Mám je všechny na desce, Jaroslave!“ jásal Roman, když se po zápase vraceli na stanici. „Braineho v letu i ty dva lumpy v poutech. To bude reportáž!“</text:span></text:p>
      <text:p text:style-name="P3">„<text:span text:style-name="T1">Hlavně nezapomeň vyvolat ty boty těch podvodníků,“ poznamenal Ebel a pohladil Berta, který celou dobu trpělivě seděl u jeho nohou. „Fotbal skončil, ale tenhle případ teprve začíná. Teď nám ti dva v celách poví všechno o tom, co se chystá v cukrovaru.“</text:span></text:p>
      <text:p text:style-name="P9">Nad Lobkovicemi vyšly první hvězdy. Vzduchem se ještě nesly dozvuky sparťanských chorálů, ale v oknech četnické stanice se svítilo dlouho do noci. Zákon v Lobkovicích dostal novou tvář – hladce oholenou, nebezpečnou a odhodlanou.</text:p>
      <text:p text:style-name="P5"/>
      <text:p text:style-name="P5"/>
      <text:h text:style-name="P1" text:outline-level="3"><text:bookmark text:name="kapitola-4-pozdrav-z-dálky-a-starosta-v-úzkých"/>Kapitola 4: Pozdrav z dálky a starosta v úzkých</text:h>
      <text:p text:style-name="P2">Na stanici v Lobkovicích zavládlo horké, až lepkavé odpoledne. Robert Dostál seděl u rozložených katastrálních map a s funěním si přikládal na koleno mokrý hadr. „Říkám vám, Jiří, tohle počasí je horší než výslech u vojenského soudu. Kosti mi křičí, že přijde bouřka, ze které se všem zamotá hlava.“</text:p>
      <text:p text:style-name="P2">Jiří Konrád, který právě dopisoval protokol o zatčení těch dvou falešných četníků, jen nepřítomně zamručel. Pořád mu v hlavě vrtalo, co s těmi dvěma. Zatím mlčeli jako zařezaní, jen ten menší pořád dokola opakoval, že uniformy našli v opuštěném vagonu u cukrovaru. Intuice, kterou Jiřímu Fousek tak často vyčítal, mu říkala, že je to lež bílá jako cukrová řepa.</text:p>
      <text:p text:style-name="P2">Ticho přerušil až poslíček s poštou, který na stůl hodil obálku se záplavou barevných známek a razítkem, které vypadalo jako z jiného světa.</text:p>
      <text:p text:style-name="P3">„<text:span text:style-name="T1">Dopis! A je od Fouska!“ zvolal Roman Dostál a okamžitě odložil svůj fotoaparát. Celá stanice se shlukla kolem stolu, včetně Ebela, který s nově zastřiženým milimetrovým vousem vypadal nezvykle civilizovaně, a dokonce i Bert zvědavě zavětřil cizokrajný papír.</text:span></text:p>
      <text:p text:style-name="P2">Roman začal číst:</text:p>
      <text:p text:style-name="P4"><text:span text:style-name="Emphasis"><text:span text:style-name="T7">„</text:span></text:span><text:span text:style-name="Emphasis"><text:span text:style-name="T6">Moji drazí strážci lobkovického klidu, posílám vám pozdrav z kraje, kde písek pálí víc než Ebelova domácí pálenka a pyramidy jsou jediné stavby, které tu nikdo neukradne. Sedím právě pod palmou v Káhiře, popíjím čaj, který chutná po mátě a tajemství, a sleduji sfingu. Má v sobě klid, který bych vám všem přál. Musím říct, že ta dovolená byl můj nejlepší nápad. Doporučuji vám, až ten váš případ se starostovým koňakem (nebo co to zrovna řešíte) uzavřete, sbalte kufry a vyrazte sem. Člověk tu zjistí, že i ty největší hádanky světa se dají vyřešit, když se na ně díváte s odstupem tří tisíc let. Váš Fousek. P.S.: Jiří, doufám, že už jsi otevřel tu obálku. Jestli ne, udělej to, až bude slunce nejvýš.“</text:span></text:span></text:p>
      <text:p text:style-name="P3">„<text:span text:style-name="T1">Dovolená... on si tam sedí u pyramid a my tu řešíme zemské plány v sajdce,“ ucedil Ebel, ale v hlase mu zazněla stopa uznání. „Ale má pravdu, ta sfinga aspoň nemusí poslouchat našeho pana starostu.“</text:span></text:p>
      <text:p text:style-name="P2">Jako by ho přivolali, v tu chvíli se rozletěly dveře a do místnosti vrazil starosta Roman Kroužecký. Byl rudý v obličeji, pot mu stékal po spáncích a v rukou žmoulal svůj hedvábný klobouk.</text:p>
      <text:p text:style-name="P3">„<text:span text:style-name="T1">Tak co je, Konráde?!“ vyštěkl starosta a ani se neobtěžoval s pozdravem. „Celé město si šeptá, že jste chytili nějaké maškary v uniformách, ale moje plány na regulaci Labe pořád nemám! Víte vy vůbec, co to znamená? Jestli se ty dokumenty dostanou do rukou konkurence z Mělníka, Lobkovice přijdou o miliony! O miliony, rozumíte?!“</text:span></text:p>
      <text:p text:style-name="P2">Jiří Konrád se pomalu zvedl ze židle. Snažil se působit klidně, i když mu srdce tlouklo až v krku. „Pane starosto, pracujeme na tom. Máme dva podezřelé v cele. Ale zatím nám neřekli, kam ty plány dali.“</text:p>
      <text:p text:style-name="P3">„<text:span text:style-name="T1">Tak z nich tu pravdu vymlátit!“ zařval Kroužecký a uhodil kloboukem o stůl. „Máte tu Ebela, o kterém se říká, že i kámen pod jeho rukou promluví, tak na co čekáte?“</text:span></text:p>
      <text:p text:style-name="P2"><text:soft-page-break/>Ebel, který doposud tiše seděl v koutě, se pomalu postavil. Jeho nová, upravená tvář s milimetrovým strništěm teď působila mrazivě chladným dojmem. Udělal dva kroky k starostovi. Bert se postavil vedle něj a tichým, hlubokým vrčením dal najevo, že nálada v místnosti se změnila.</text:p>
      <text:p text:style-name="P3">„<text:span text:style-name="T1">Pane starosto,“ řekl Ebel tichým, ale nebezpečným hlasem, „vyšetřování má svůj řád. A já nejsem rváč z hospody, abych někoho mlátil jen proto, že jste nervózní. Ti dva jsou jen pěšáci. Někdo je musel navést. Někdo věděl, kde přesně máte ten sejf a co v něm je. Někdo z vašich blízkých.“</text:span></text:p>
      <text:p text:style-name="P2">Kroužecký o krok ustoupil a zbledl. „Co tím... co tím chcete říct?“</text:p>
      <text:p text:style-name="P2">V tu chvíli se do hovoru vložil štábní strážmistr Robert Dostál, který doposud studoval mapy. „Pane starosto, vzpomínáte si na ten pozemek u starého ramene řeky? Ten, co jste chtěl prodat cukrovaru? Podle katastru na něj má předkupní právo firma 'Labe-Invest'. Jenže ta firma vznikla teprve před týdnem. A víte, kdo je jejím jednatelem? Ten váš nový tajemník, pan Svoboda.“</text:p>
      <text:p text:style-name="P2">V místnosti nastalo ticho, které by se dalo krájet. Jiří Konrád se podíval na hodiny. Slunce bylo právě nejvýš. Vzpomněl si na Fouskův dopis a vytáhl z kapsy tu malou obálku, kterou mu detektiv nechal před odjezdem.</text:p>
      <text:p text:style-name="P4"><text:span text:style-name="T6">Rozlepil ji a vytáhl lístek papíru. Stálo na něm jen pár slov: </text:span><text:span text:style-name="Emphasis"><text:span text:style-name="T6">„Jiří, podívej se, kdo má nejvíc vyleštěné boty, ale nejvíc bláta na svědomí. Ten, kdo nejvíc křičí, obvykle jen přehlušuje vlastní strach.“</text:span></text:span></text:p>
      <text:p text:style-name="P2">Jiří se podíval na starostu Kroužeckého. Ten se třásl, ale nebylo to horkem. „Váš tajemník, pane starosto... kde je teď?“</text:p>
      <text:p text:style-name="P3">„<text:span text:style-name="T1">Já... já nevím... říkal, že jede do Prahy vyřídit nějaké úřední věci,“ zakoktal starosta.</text:span></text:p>
      <text:p text:style-name="P3">„<text:span text:style-name="T1">Romane, nastartuj motokolo!“ zavelel Jiří Konrád a v tu chvíli jako by se v něm konečně probudil ten pravý velitel. „Ebeli, ber Berta a pouta. Nejedeme do Prahy. Pojedeme k cukrovaru. Jestli jsou ty plány tam, kde si myslím, tak se je někdo chystá zpeněžit právě teď.“</text:span></text:p>
      <text:p text:style-name="P3">„<text:span text:style-name="T1">A co já?“ zeptal se Robert a pokoušel se vstát.</text:span></text:p>
      <text:p text:style-name="P3">„<text:span text:style-name="T1">Vy tu zůstanete s panem starostou, Roberte,“ usmál se Jiří. „Nabídněte mu sklenici vody a ukažte mu ty katastrální mapy. Myslím, že si má s vámi o čem povídat.“</text:span></text:p>
      <text:p text:style-name="P2">Motokolo se sajdkou za moment zařvalo na dvoře. Roman Dostál, Ebel s Bertem a vrchní Konrád vyrazili směrem k cukrovaru. Prach se vířil za koly a slunce pálilo do zad. Fouskův pozdrav z Egypta ležel na stole vedle starostova klobouku – tichý svědek toho, že hádanka se začíná rozplétat, a že v Lobkovicích bude brzy horko i bez egyptského slunce.</text:p>
      <text:p text:style-name="P2"/>
      <text:p text:style-name="P2"/>
      <text:h text:style-name="P1" text:outline-level="3"><text:bookmark text:name="kapitola-5-právo-čest-a-řev-motoru"/>Kapitola 5: Právo, čest a řev motoru</text:h>
      <text:p text:style-name="P2">V kanceláři lobkovické stanice bylo ticho, které by se dalo krájet. Vrchní strážmistr Jiří Konrád stál u masivního dubového stolu a v ruce svíral sluchátko klikového telefonu. Právě teď mu v hlavě docvakl poslední dílek skládačky.</text:p>
      <text:p text:style-name="P3">„<text:span text:style-name="T1">Uvědomte si to, chlapi,“ promluvil Jiří k ostatním, zatímco čekal na spojení. „Svoboda není hlupák. Má auto a má náskok. Jakmile přejde hranici našeho rajonu směrem na Prahu, jsme bezmocní. Nemůžeme ho zatknout v cizím revíru bez asistence, a on to ví. Hraje na čas a na hranice okresů.“</text:span></text:p>
      <text:p text:style-name="P2">Konečně se ve sluchátku ozvalo praskání. „Tady vrchní strážmistr Konrád, Lobkovice! Spojte mě s pátračkou v Praze, naléhavé!“</text:p>
      <text:p text:style-name="P2">Když se na druhém konci ozval služební důstojník, Jiří mluvil jasně a stručně, s autoritou, kterou v sobě za poslední dny konečně našel. „Důležité hlášení. Pátráme po tajemníkovi obecního úřadu, jménem Svoboda. Je podezřelý z vlastizrady a krádeže státně důležitých dokumentů. Popis: vysoký, štíhlý, pěstěný zjev. Na sobě má tmavý civilní oblek, šedý plstěný klobouk a – co je nejdůležitější – nápadně naleštěné černé lakýrky. Pravděpodobně nese hnědou koženou aktovku. Míří k hranici rajonu, pravděpodobně k novým pozemkům u starého ramene Labe. Žádám o součinnost a zajištění cest na Prahu!“</text:p>
      <text:p text:style-name="P2"><text:soft-page-break/>Jiří práskl se sluchátkem do vidlice a otočil se k týmu. „Je to v běhu. Praha o něm ví. Ale my ho nesmíme nechat utéct z našich rukou. My jsme ti, komu plivl do tváře.“</text:p>
      <text:p text:style-name="P3">„<text:span text:style-name="T1">Motokolo je připravené, Jiří,“ zahlásil Roman Dostál a poklepal na svou brašnu s aparátem. „Bert už sedí v sajdce a vypadá, že by nejradši řídil sám.“</text:span></text:p>
      <text:p text:style-name="P3">„<text:span text:style-name="T1">Dobrá,“ přikývl Jiří. „Roberte, vy tu zůstáváte jako spojka. Kdyby Praha volala zpět, musíte být u aparátu. Vaše místní znalost je teď nejdůležitější tady u map. Ebeli, Romane – jdeme na to!“</text:span></text:p>
      <text:p text:style-name="P2">Zatímco Robert Dostál s povzdechem a bolestným syknutím v koleni dosedl k telefonu, zbytek stanice vyrazil. Roman nakopl motokolo, které se sejdou zakuckalo a pak se rozštěkalo do okolí. Jaroslav Ebel, jehož čerstvě oholená tvář se zářícím milimetrovým strništěm teď působila jako maska odhodlaného lovce, se uvelebil v sajdce a jednou rukou pevně držel Berta za obojek. Jiří Konrád naskočil na své kolo a s nasazením všech sil vyrazil za nimi.</text:p>
      <text:p text:style-name="P2">Cesta k novým pozemkům u Labe byla prašná a slunce už se pomalu sklánělo k obzoru. Právě tady, na odlehlém místě, které mělo být brzy díky ukradeným plánům znehodnoceno a levně vykoupeno, se měla odehrát finální scéna.</text:p>
      <text:p text:style-name="P2">Když dorazili k místu, uviděli u břehu zaparkovaný elegantní vůz. U něj stál Svoboda. Vypadal přesně tak, jak ho Jiří popsal – jako panák z pražského salonu, který se nehodí do bláta lobkovických břehů. V ruce svíral aktovku a právě ji podával muži v koženém kabátě.</text:p>
      <text:p text:style-name="P3">„<text:span text:style-name="T1">Četnictvo! Ruce vzhůru!“ zařval Jiří, který se s obdivuhodnou rychlostí přiřítil na kole jako první, s tasenou služební pistolí v ruce.</text:span></text:p>
      <text:p text:style-name="P2">Svoboda ztuhl, jeho naleštěné boty se zabořily do měkkého říčního nánosu. Muž v koženém kabátě se pokusil skočit do auta, ale Roman Dostál byl rychlejší. Přihnal motokolo tak blízko, že zablokoval výjezd, a okamžitě začal mačkat spoušť svého aparátu. Záblesky magnézia ozářily scénu jako výstřely z děla.</text:p>
      <text:p text:style-name="P3">„<text:span text:style-name="T1">To je pro archiv, Svobodo!“ křikl Roman. „Tuhle fotku si Jan v Praze pověsí nad postel!“</text:span></text:p>
      <text:p text:style-name="P2">Tajemník Svoboda se pokusil o poslední zoufalý úprk směrem k rákosí. „Mě nedostanete, vy vesničtí drábové! Tohle je vysoká hra!“</text:p>
      <text:p text:style-name="P3">„<text:span text:style-name="T1">Berte, drž ho!“ zavelel klidným, ale mrazivým hlasem Ebel.</text:span></text:p>
      <text:p text:style-name="P2">Německý ovčák vyrazil. Byla to otázka vteřin. Bert srazil Svobodu k zemi dřív, než stačil udělat deset kroků. Ebel byl u nich hned vzápětí. Klekl si na tajemníka a s profesionálním klidem mu vytrhl aktovku z ruky.</text:p>
      <text:p text:style-name="P3">„<text:span text:style-name="T1">Vysoká hra končí v blátě, pane tajemníku,“ ucedil Ebel a přitlačil mu obličej k zemi. „A ty vaše boty? Ty už nikdy nikdo nevyčistí.“</text:span></text:p>
      <text:p text:style-name="P2">Jiří Konrád přistoupil k nim, dýchal těžce, ale hruď měl vypjatou. „Jste zatčen pro pokus o vlastizradu a krádež úřední listiny. A nebojte se, v Praze už na vás čekají. Právě jsem jim volal.“</text:p>
      <text:p text:style-name="P2">Když o hodinu později dorazila pátračka z Prahy, aby si převzala vězně i důkazy, pražský nadstrážmistr se uznale podíval na Jiřího. „Dobrá práce, Konráde. Málem nám proklouzl mezi prsty. Ten váš popis s těmi lakýrkami seděl dokonale. Máte intuici, člověče.“</text:p>
      <text:p text:style-name="P2">Jiří se jen skromně usmál a podíval se na své muže. Na Romana, který už si balil aparát, na oholeného Ebela, který krmil Berta pamlskem, a v duchu i na Roberta, který hlídal stanici.</text:p>
      <text:p text:style-name="P3">„<text:span text:style-name="T1">Není to intuice, pane kolego,“ odpověděl Jiří pevně. „Je to prostě lobkovická škola.“</text:span></text:p>
      <text:p text:style-name="P2">Slunce zapadlo za Labe a na stanici v Lobkovicích zavládl zasloužený klid. Dopis z Egypta od detektiva Fouska ležel na stole jako vzpomínka na staré časy, ale nová éra stanice pod vedením vrchního Konráda právě úspěšně začala.</text:p>
      <text:p text:style-name="P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Inter" svg:font-family="Inter, sans-serif"/>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MS Gothic" svg:font-family="'MS Gothic'"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ja" style:country-asian="JP" style:font-size-complex="12pt" style:language-complex="fa" style:country-complex="IR"/>
    </style:default-style>
    <style:default-style style:family="paragraph">
      <style:paragraph-properties fo:hyphenation-ladder-count="no-limit" style:text-autospace="ideograph-alpha" style:punctuation-wrap="hanging" style:line-break="strict" style:tab-stop-distance="1.245cm" style:writing-mode="page"/>
      <style:text-properties style:use-window-font-color="true" style:font-name="Times New Roman" fo:font-size="12pt" fo:language="de" fo:country="DE" style:letter-kerning="true" style:font-name-asian="Andale Sans UI" style:font-size-asian="12pt" style:language-asian="ja" style:country-asian="JP" style:font-name-complex="Tahoma" style:font-size-complex="12pt" style:language-complex="fa" style:country-complex="I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language="zxx" fo:country="none" style:language-asian="zxx" style:country-asian="none" style:language-complex="zxx" style:country-complex="non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ndale Sans UI"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MS Gothic" style:font-size-asian="24pt" style:font-weight-asian="bold" style:font-name-complex="Tahoma" style:font-size-complex="24pt" style:font-weight-complex="bold"/>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MS Gothic" style:font-size-asian="18pt" style:font-weight-asian="bold" style:font-name-complex="Tahoma" style:font-size-complex="18pt" style:font-weight-complex="bold"/>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MS Gothic" style:font-size-asian="14pt" style:font-weight-asian="bold" style:font-name-complex="Tahoma" style:font-size-complex="14pt" style:font-weight-complex="bold"/>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09-04-16T11:32:02.64</meta:creation-date>
    <meta:editing-duration>PT2H20M51S</meta:editing-duration>
    <meta:editing-cycles>5</meta:editing-cycles>
    <meta:generator>OpenOffice/4.1.16$Win32 OpenOffice.org_project/4116m3$Build-9816</meta:generator>
    <dc:date>2026-07-22T16:00:20.18</dc:date>
    <meta:document-statistic meta:table-count="0" meta:image-count="0" meta:object-count="0" meta:page-count="8" meta:paragraph-count="141" meta:word-count="5214" meta:character-count="30928"/>
    <meta:user-defined meta:name="Info 1"/>
    <meta:user-defined meta:name="Info 2"/>
    <meta:user-defined meta:name="Info 3"/>
    <meta:user-defined meta:name="Info 4"/>
  </office:meta>
</office:document-meta>
</file>