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Inter" svg:font-family="Inter, sans-serif"/>
    <style:font-face style:name="Tahoma1" svg:font-family="Tahoma"/>
    <style:font-face style:name="Times New Roman" svg:font-family="'Times New Roman'" style:font-family-generic="roman" style:font-pitch="variable"/>
    <style:font-face style:name="Arial" svg:font-family="Arial" style:font-family-generic="swiss" style:font-pitch="variable"/>
    <style:font-face style:name="Andale Sans UI" svg:font-family="'Andale Sans UI'" style:font-family-generic="system" style:font-pitch="variable"/>
    <style:font-face style:name="MS Gothic" svg:font-family="'MS Gothic'" style:font-family-generic="system" style:font-pitch="variable"/>
    <style:font-face style:name="Tahoma" svg:font-family="Tahoma" style:font-family-generic="system" style:font-pitch="variable"/>
  </office:font-face-decls>
  <office:automatic-styles>
    <style:style style:name="P1" style:family="paragraph" style:parent-style-name="Text_20_body">
      <style:text-properties fo:color="#000000"/>
    </style:style>
    <style:style style:name="P2" style:family="paragraph" style:parent-style-name="Text_20_body">
      <style:paragraph-properties fo:margin-left="0cm" fo:margin-right="0cm" fo:margin-top="0cm" fo:margin-bottom="0.212cm" fo:orphans="2" fo:widows="2" fo:text-indent="0cm" style:auto-text-indent="false"/>
      <style:text-properties fo:font-variant="normal" fo:text-transform="none" fo:color="#000000" style:font-name="Inter" fo:font-size="10.5pt" fo:letter-spacing="normal" fo:font-style="normal" fo:font-weight="normal"/>
    </style:style>
    <style:style style:name="P3" style:family="paragraph" style:parent-style-name="Text_20_body">
      <style:paragraph-properties fo:margin-left="0cm" fo:margin-right="0cm" fo:margin-top="0cm" fo:margin-bottom="0.212cm" fo:orphans="2" fo:widows="2" fo:text-indent="0cm" style:auto-text-indent="false"/>
      <style:text-properties fo:font-variant="normal" fo:text-transform="none" fo:color="#000000" fo:letter-spacing="normal"/>
    </style:style>
    <style:style style:name="P4" style:family="paragraph" style:parent-style-name="Text_20_body">
      <style:paragraph-properties fo:margin-left="0cm" fo:margin-right="0cm" fo:margin-top="0cm" fo:margin-bottom="0.212cm" fo:orphans="2" fo:widows="2" fo:text-indent="0cm" style:auto-text-indent="false"/>
    </style:style>
    <style:style style:name="P5" style:family="paragraph" style:parent-style-name="Heading_20_3">
      <style:paragraph-properties fo:margin-left="0cm" fo:margin-right="0cm" fo:margin-top="0cm" fo:margin-bottom="0.212cm" fo:orphans="2" fo:widows="2" fo:text-indent="0cm" style:auto-text-indent="false"/>
      <style:text-properties fo:font-variant="normal" fo:text-transform="none" fo:color="#000000" style:font-name="Inter" fo:font-size="10.5pt" fo:letter-spacing="normal" fo:font-style="normal" fo:font-weight="bold"/>
    </style:style>
    <style:style style:name="P6" style:family="paragraph" style:parent-style-name="Heading_20_3">
      <style:text-properties fo:font-variant="normal" fo:text-transform="none" fo:color="#000000" style:font-name="Inter" fo:letter-spacing="normal" fo:font-style="normal" fo:font-weight="bold"/>
    </style:style>
    <style:style style:name="P7" style:family="paragraph" style:parent-style-name="Heading_20_3">
      <style:text-properties fo:font-variant="normal" fo:text-transform="none" fo:color="#000000" style:font-name="Inter" fo:letter-spacing="normal" fo:font-style="normal" fo:font-weight="bold"/>
    </style:style>
    <style:style style:name="P8" style:family="paragraph" style:parent-style-name="Text_20_body">
      <style:text-properties fo:color="#000000"/>
    </style:style>
    <style:style style:name="P9" style:family="paragraph" style:parent-style-name="Text_20_body">
      <style:paragraph-properties fo:margin-left="0cm" fo:margin-right="0cm" fo:margin-top="0cm" fo:margin-bottom="0.212cm" fo:orphans="2" fo:widows="2" fo:text-indent="0cm" style:auto-text-indent="false"/>
      <style:text-properties fo:font-variant="normal" fo:text-transform="none" fo:color="#000000" style:font-name="Inter" fo:font-size="10.5pt" fo:letter-spacing="normal" fo:font-style="normal" fo:font-weight="normal"/>
    </style:style>
    <style:style style:name="P10" style:family="paragraph" style:parent-style-name="Text_20_body">
      <style:paragraph-properties fo:margin-left="0cm" fo:margin-right="0cm" fo:margin-top="0cm" fo:margin-bottom="0.212cm" fo:orphans="2" fo:widows="2" fo:text-indent="0cm" style:auto-text-indent="false"/>
      <style:text-properties fo:font-variant="normal" fo:text-transform="none" fo:color="#000000" fo:letter-spacing="normal"/>
    </style:style>
    <style:style style:name="P11" style:family="paragraph" style:parent-style-name="Text_20_body">
      <style:paragraph-properties fo:margin-left="0cm" fo:margin-right="0cm" fo:margin-top="0cm" fo:margin-bottom="0.212cm" fo:orphans="2" fo:widows="2" fo:text-indent="0cm" style:auto-text-indent="false"/>
    </style:style>
    <style:style style:name="P12" style:family="paragraph" style:parent-style-name="Text_20_body">
      <style:paragraph-properties fo:margin-left="0cm" fo:margin-right="0cm" fo:margin-top="0cm" fo:margin-bottom="0cm" fo:orphans="2" fo:widows="2" fo:text-indent="0cm" style:auto-text-indent="false"/>
    </style:style>
    <style:style style:name="P13" style:family="paragraph" style:parent-style-name="Horizontal_20_Line">
      <style:text-properties fo:color="#000000"/>
    </style:style>
    <style:style style:name="T1" style:family="text">
      <style:text-properties style:font-name="Inter" fo:font-size="10.5pt" fo:font-style="normal" fo:font-weight="normal"/>
    </style:style>
    <style:style style:name="T2" style:family="text">
      <style:text-properties fo:font-variant="normal" fo:text-transform="none" fo:color="#ffffff" style:font-name="Inter" fo:font-size="10.5pt" fo:letter-spacing="normal" fo:font-style="normal" fo:font-weight="normal"/>
    </style:style>
    <style:style style:name="T3" style:family="text">
      <style:text-properties fo:font-variant="normal" fo:text-transform="none" fo:color="#ffffff" style:font-name="Inter" fo:font-size="10.5pt" fo:letter-spacing="normal" fo:font-style="normal" fo:font-weight="bold"/>
    </style:style>
    <style:style style:name="T4" style:family="text">
      <style:text-properties fo:font-variant="normal" fo:text-transform="none" fo:color="#ffffff" style:font-name="Inter" fo:letter-spacing="normal" fo:font-style="normal" fo:font-weight="bold"/>
    </style:style>
    <style:style style:name="T5" style:family="text">
      <style:text-properties fo:font-variant="normal" fo:text-transform="none" fo:color="#ffffff" fo:letter-spacing="normal"/>
    </style:style>
    <style:style style:name="T6" style:family="text">
      <style:text-properties fo:font-variant="normal" fo:text-transform="none" fo:letter-spacing="normal"/>
    </style:style>
    <style:style style:name="T7" style:family="text">
      <style:text-properties fo:font-variant="normal" fo:text-transform="none" style:font-name="Inter" fo:font-size="10.5pt" fo:letter-spacing="normal" fo:font-style="normal" fo:font-weight="normal"/>
    </style:style>
    <style:style style:name="T8" style:family="text">
      <style:text-properties fo:font-variant="normal" fo:text-transform="none" style:font-name="Inter" fo:font-size="10.5pt" fo:letter-spacing="normal" fo:font-style="normal" fo:font-weight="bold"/>
    </style:style>
    <style:style style:name="T9" style:family="text">
      <style:text-properties fo:font-variant="normal" fo:text-transform="none" style:font-name="Inter" fo:letter-spacing="normal" fo:font-style="normal" fo:font-weight="bold"/>
    </style:style>
    <style:style style:name="T10" style:family="text">
      <style:text-properties fo:font-variant="normal" fo:text-transform="none" fo:color="#000000" fo:letter-spacing="normal"/>
    </style:style>
    <style:style style:name="T11" style:family="text">
      <style:text-properties fo:font-variant="normal" fo:text-transform="none" fo:color="#000000" style:font-name="Inter" fo:font-size="10.5pt" fo:letter-spacing="normal" fo:font-style="normal" fo:font-weight="normal"/>
    </style:style>
    <style:style style:name="T12" style:family="text">
      <style:text-properties fo:font-variant="normal" fo:text-transform="none" fo:color="#000000" style:font-name="Inter" fo:font-size="10.5pt" fo:letter-spacing="normal" fo:font-style="normal" fo:font-weight="bol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P6" text:outline-level="3"><text:bookmark text:name="kapitola-1-pozdrav-do-pouště-a-horké-olovo"/>Kapitola 1: Pozdrav do pouště a horké olovo</text:h>
      <text:p text:style-name="P2">V Lobkovicích panovalo ono líné dopoledne, kdy se i mouchy v kanceláři četnické stanice zdály být příliš unavené na to, aby bzučely. Vzduch byl prosycen vůní černého kafé, které Robert Dostál připravoval s téměř rituální přesností, a pachem leštidla na boty.</text:p>
      <text:p text:style-name="P2">Vrchní strážmistr Jiří Konrád seděl za svým stolem a před ním ležel čistý arch papíru. Vedle něj stál Roman Dostál, opřený o rám dveří, a v ruce žmoulal plnicí pero.</text:p>
      <text:p text:style-name="P3">„<text:span text:style-name="T1">Musíme mu napsat, Jiří,“ prolomil ticho Roman. „Fousek si tam u Nilu určitě myslí, že jsme na něj zapomněli, nebo že jsme bez něj stanici nechali lehnout popelem. A Janovi do Prahy taky dlužíme zprávu, i když ten má teď hlavu plnou paragrafů.“</text:span></text:p>
      <text:p text:style-name="P2">Jiří Konrád si povzdechl a prohrábl si své krátké, vojensky střižené vlasy. „Máš pravdu, Romane. Ale co mu psát? Že jsme chytili dva zlodějíčky v kostýmech? Detektiv jako on potřebuje slyšet o záhadách, ne o tom, jak Ebelovi Bert roztrhal deku.“</text:p>
      <text:p text:style-name="P3">„<text:span text:style-name="T1">Tak piš ty, já budu diktovat. Mám poetickou slinu,“ usmál se Roman a pohladil si svůj pěstěný knír.</text:span></text:p>
      <text:p text:style-name="P2">Společně se pustili do psaní. Robert od kamen občas přihodil nějakou tu jízlivou poznámku o tom, jak ho pálí v kříži, zatímco Jaroslav Ebel v rohu místnosti kontroloval svou služební zbraň. Ebel, dnes už s čistě oholenou tváří, na které zůstalo jen ono povolené milimetrové strniště, vypadal soustředěně. Po boku mu věrně ležel Bert a občas ze spaní cukl tlapou.</text:p>
      <text:p text:style-name="P4"><text:span text:style-name="Emphasis"><text:span text:style-name="T10">„</text:span></text:span><text:span text:style-name="Emphasis"><text:span text:style-name="T11">Drahý příteli Fousku,“</text:span></text:span><text:span text:style-name="T11"> začal Roman diktovat a Jiří pečlivě krasopisně zapisoval. </text:span><text:span text:style-name="Emphasis"><text:span text:style-name="T11">„Doufáme, že Vás egyptské slunce nespálilo natolik, abyste zapomněl na chladnou vodu našeho Labe. U nás v Lobkovicích se věci uklidnily, i když Vaše prázdná kancelář stále působí jako rébus, který nikdo neumí rozluštit. Jiří už velí s jistotou starého vlka, Robert dál bojuje s úřady a svými klouby, a Ebel... inu, Ebel se oholil a vypadá teď jako člověk, což Berte nese s jistou dávkou nedůvěry. Jan v Praze prospívá, prý už zná trestní řád pozpátku, ale chybí mu ta naše praktická škola...“</text:span></text:span></text:p>
      <text:p text:style-name="P2">Právě když Jiří dopsal poslední řádku a chystal se dopis zapečetit, ozvalo se rázné zaklepání na dveře. Dovnitř vstoupil mladý pošťák s depeší v ruce.</text:p>
      <text:p text:style-name="P3">„<text:span text:style-name="T1">Něco naléhavého z okresu, páni četníci,“ vydechl a podal Jiřímu obálku s červeným pruhem.</text:span></text:p>
      <text:p text:style-name="P2">Jiří ji roztrhl, očima rychle přeběhl text a jeho tvář zvážněla. „Tak, pánové, konec literárního kroužku. Zítra ráno v šest hodin se hlásíte na krajské střelnici v Mělníku. Cvičné střelby. Týká se to tebe, Romane, a tebe, Jaroslave.“</text:p>
      <text:p text:style-name="P2">Ebelovi se v očích zajiskřilo. Jako starý zákopník měl ke zbraním vztah, který hraničil s láskou. „Konečně pořádná práce. Moje osmaosmdesátka už začínala v pouzdře lenivět.“</text:p>
      <text:p text:style-name="P2">Roman se zatvářil o poznání méně nadšeně. „Střelby? Zrovna teď? Měl jsem v plánu jet k jezeru vyfotit ranní opar, má být ideální světlo.“</text:p>
      <text:p text:style-name="P3">„<text:span text:style-name="T1">Světlo budeš mít na terči, básníku,“ ucedil Ebel a vstal. „A jestli netrefíš aspoň černý střed, tak ti ten tvůj aparát osobně hodím do řeky.“</text:span></text:p>
      <text:p text:style-name="P2">Než stačili diskuzi o střelbách rozvinout, dveře stanice se znovu rozletěly, tentokrát bez klepání. Do místnosti vrazil pan Vocílka, místní pěstitel raných brambor a muž, o kterém bylo známo, že se dokáže pohádat i s vlastním stínem. Klobouk měl nakřivo a v obličeji byl rudý jako čerstvá řepa.</text:p>
      <text:p text:style-name="P3">„<text:span text:style-name="T1">Takhle to dál nejde! Já ho zastřelím, páni četníci, přísahám, že ho zastřelím!“ křičel Vocílka a mlátil rukama do vzduchu.</text:span></text:p>
      <text:p text:style-name="P2">Jiří Konrád vstal a pokusil se o uklidňující gesto, kterému se stále ještě učil. „Pane Vocílko, uklidněte se. Koho chcete střílet a proč? Posaďte se a mluvte srozumitelně.“</text:p>
      <text:p text:style-name="P2">Vocílka se svalil na židli pro návštěvy a těžce oddychoval. „Smetanu! Toho mýho souseda, budižkničemu jednoho! Ten chlap mi dělá ze života peklo. Nejdřív mi tvrdil, že moje plotové kůly zasahují pět centimetrů na jeho pozemek. Pak mi schválně pouští svoje husy do mýho jetela. Ale dneska... dneska to přehnal!“</text:p>
      <text:p text:style-name="P3"><text:soft-page-break/>„<text:span text:style-name="T1">Co udělal dneska?“ zeptal se Robert Dostál a už si připravoval protokol, protože tyhle sousedské spory byly jeho specialitou. Znal každou mez v okolí a věděl přesně, kde končí právo a začíná tvrdohlavost.</text:span></text:p>
      <text:p text:style-name="P3">„<text:span text:style-name="T1">Vykopal mi u plotu strouhu! Prý aby mu tam nestála voda, ale ta strouha vede přímo pod moje základy od kůlny! Jestli přijde bouřka, tak se mi celá bouda sesype na hlavu. A když jsem mu to šel říct, tak na mě vytáhl vidle a křičel, že jestli udělám ještě krok, tak mě propíchne jako jitrnici!“</text:span></text:p>
      <text:p text:style-name="P2">Ebel se uchechtl. „Smetana a vidle? Toho znám. Ten by neublížil ani mouše, pokud mu nelítá kolem nosu.“</text:p>
      <text:p text:style-name="P3">„<text:span text:style-name="T1">To není k smíchu, strážmistře!“ obořil se na něj Vocílka. „On je blázen! A já mám strach o svůj majetek i o život. Žádám vás, abyste s tím něco udělali. Udání na nebezpečné vyhrožování a poškozování cizí věci!“</text:span></text:p>
      <text:p text:style-name="P2">Jiří Konrád se podíval na hodiny a pak na své muže. „Dobrá. Jaroslave, ty a Roman si to vezmete na starost. Než zítra odjedete na ty střelby, chci mít tuhle sousedskou válku vyřešenou. Zajděte za Smetanou, prověřte tu strouhu a domluvte mu. Nechceme tady v Lobkovicích žádné bitvy o jetel a vidle.“</text:p>
      <text:p text:style-name="P3">„<text:span text:style-name="T1">Rozkaz, pane vrchní,“ řekl Roman a s povzdechem odložil své pero. Dopis Fouskovi zůstal ležet na stole nedokončený, jen se jménem a několika řádky o klidu, který právě skončil.</text:span></text:p>
      <text:p text:style-name="P2">Ebel si nasadil brigadýrku a hvízdal na Berta. „Jdeme, Romane. Ukážeme panu Smetanovi, že četnictvo má pro strach uděláno, i když jde jen o blátivou strouhu. Ale jestli mě ten dědek opravdu zkusí propíchnout, tak uvidí, jak vypadá výslech v zákopu.“</text:p>
      <text:p text:style-name="P2">Když vyšli ven do horkého dne, Jiří Konrád se díval z okna. Cítil v kostech neklid. Sousedské rozepře byly v Lobkovicích běžné, ale v hlase pana Vocílky bylo něco, co se mu nelíbilo. Nebyl to jen hněv, byl to skutečný, syrový strach.</text:p>
      <text:p text:style-name="P3">„<text:span text:style-name="T1">Roberte,“ oslovil Jiří staršího kolegu, který dál klidně vypisoval záhlaví protokolu. „Podívej se do záznamů, jak dlouho tyhle dva spolu válčí. Mám pocit, že ta strouha je jen záminka pro něco mnohem staršího.“</text:span></text:p>
      <text:p text:style-name="P2">Robert si posunul brýle na nose. „Bojují spolu už od světové války, Jiří. Začalo to o kus louky a skončilo to u toho, kdo má lepší hrušky. Ale Smetana nikdy nebyl násilník. Pokud vytáhl vidle, musel mít důvod.“</text:p>
      <text:p text:style-name="P2">Zatímco se Ebel a Roman vydali k domu rozhádaných sousedů, na stanici zavládlo pracovní ticho. Depeše o střelbách ležela vedle nedopsaného dopisu do Egypta a Jiří Konrád si uvědomil, že zítřejší den bude zkouškou nejen jejich mušky, ale i jejich schopnosti udržet klid v místě, kde i malá strouha může znamenat začátek velké tragédie.</text:p>
      <text:p text:style-name="P2"/>
      <text:h text:style-name="P5" text:outline-level="3"><text:bookmark text:name="kapitola-2-stíny-v-rákosí-a-rezavé-svědectví"/>Kapitola 2: Stíny v rákosí a rezavé svědectví</text:h>
      <text:p text:style-name="P2">Cesta k pozemkům na okraji Lobkovic, kde vedle sebe stály domky Vocílky a Smetany, vedla úzkou prašnou pěšinou lemovanou vysokými kopřivami a divokým bezem. Jaroslav Ebel kráčel s rukama za zády, brigadýrku mírně posunutou do týla, a Bert mu šel u levé nohy s takovou vojenskou přesností, až se zdálo, že i pes má v hlavě zítřejší střelby v Mělníku.</text:p>
      <text:p text:style-name="P3">„<text:span text:style-name="T1">Hele, Jaroslave,“ promluvil Roman Dostál, který přes rameno nesl brašnu s aparátem – nikdy nevycházel bez něj, i když šlo jen o sousedskou hádku. „Všiml sis, jak byl Vocílka bledý? Ten chlap se netřásl vztekem. On měl strach. A Smetana? Toho znám jako tichého dědka, co radši mluví s jabloněmi než s lidmi. Něco tu nehraje.“</text:span></text:p>
      <text:p text:style-name="P2">Ebel se zastavil a odplivl si do prachu. „Lidi se mění, Romane. Stačí jeden špatný rok, trocha sucha nebo pocit, že tě soused okrádá o metr hlíny, a z beránka je vlk. Ale ty vidle, to je hloupý. Vidle jsou pro hnůj, ne pro četníky.“</text:p>
      <text:p text:style-name="P2">Když dorazili na místo, naskytl se jim pohled, který přesně odpovídal Vocílkovu popisu, a přesto byl v něčem znepokojivý. Mezi oběma zahradami zela čerstvě vykopaná strouha. Byla hluboká skoro metr, což bylo na odvádění dešťové vody zbytečně moc. Na straně pana Smetany stála nízká kůlna a u ní, opřený o násadu oněch pověstných vidlí, stál starý Smetana.</text:p>
      <text:p text:style-name="P2"><text:soft-page-break/>Vypadal jako kus starého, vyvráceného dubu. Ruce měl samý mozol, obličej rozrytý vráskami a v očích takový smutek, že i Roman, poetická duše, na chvíli zapomněl na protokol.</text:p>
      <text:p text:style-name="P3">„<text:span text:style-name="T1">Dobrý den, pane Smetano,“ oslovil ho Roman mírně a vykročil dopředu. „Četnická stanice Lobkovice. Přišli jsme se podívat na tu vaši melioraci. Pan Vocílka si dělá starosti o své základy.“</text:span></text:p>
      <text:p text:style-name="P2">Smetana ani nehnul brvou. Jen pevněji sevřel vidle. „Vocílka si dělá starosti o spoustu věcí, za kterýma nic není. Ta strouha je na mým. A kopu ji proto, že musím.“</text:p>
      <text:p text:style-name="P2">Ebel přistoupil k okraji výkopu. Jeho pátravý pohled, zvyklý hledat v terénu skryté nástrahy, se zaměřil na dno strouhy. „Na odvádění vody je to dost hluboký, nemyslíte? Tady už narážíte na jíl. Tím se voda nevsákne, pane Smetano, tím ji jen pošlete přímo pod sousedovu kůlnu. Proč kopete tak hluboko?“</text:p>
      <text:p text:style-name="P3">„<text:span text:style-name="T1">Protože tam je,“ vyhrkl Smetana a hlas se mu poprvé zachvěl.</text:span></text:p>
      <text:p text:style-name="P3">„<text:span text:style-name="T1">Co tam je?“ vložil se do toho Roman a instinktivně sáhl po fotoaparátu.</text:span></text:p>
      <text:p text:style-name="P2">Starý muž se podíval na oba četníky, pak na Berta, který pozorně čenichal u vykopané hlíny. Pes náhle začal nespokojeně mručet a hrabat tlapou v jedné z hromad. Ebel okamžitě zbystřil. „Berte, zpátky!“</text:p>
      <text:p text:style-name="P2">Smetana zapíchl vidle do země a sedl si na starý špalek. „Před třiceti lety, páni četníci... ještě než byla ta velká vojna... se tady v Lobkovicích ztratil kluk. Syn tehdejšího převozníka. Říkalo se, že utekl do světa, nebo že se utopil v Labi. Ale já vím svý. Viděl jsem tehdy Vocílkova otce, jak tu v noci něco kope. Přímo tady, kde stávala stará mez.“</text:p>
      <text:p text:style-name="P2">Roman a Ebel na sebe pohlédli. Tohle už nebyla sousedská rozepře o pět centimetrů pozemku. Tohle byl stín starého zločinu, který se po desetiletích dral na povrch.</text:p>
      <text:p text:style-name="P3">„<text:span text:style-name="T1">Chcete říct, že Vocílkův otec...“ nedokončil Roman.</text:span></text:p>
      <text:p text:style-name="P3">„<text:span text:style-name="T1">Chci říct, že jsem celej život žil vedle vraha a bál jsem se promluvit,“ vydechl Smetana. „A teď, když Vocílka mladší začal posouvat ty kůly, věděl jsem, že se k tomu místu blíží. Musel jsem začít kopat dřív než on. Musel jsem to najít, než to on zničí.“</text:span></text:p>
      <text:p text:style-name="P2">Ebel seskočil do strouhy. Hlína mu sahala po pás. Rukama začal opatrně odhrabovat čerstvý jíl v místě, kde předtím hrabal Bert. Roman vytáhl blesk a připravil se. Atmosféra zhoustla. I vítr v rákosí u řeky jako by utichl.</text:p>
      <text:p text:style-name="P3">„<text:span text:style-name="T1">Něco tu mám,“ zavrčel Ebel. Jeho prsty narazily na něco tvrdého a studeného. Nebyl to kámen. Opatrně vytáhl předmět obalený blátem. Když ho otřel o nohavici, v odpoledním slunci se zaleskl kov.</text:span></text:p>
      <text:p text:style-name="P2">Byla to stará, rezavá přezka z dětského opasku. A hned vedle ní se v jílu bělal kousek kosti.</text:p>
      <text:p text:style-name="P4"><text:span text:style-name="T10">„</text:span><text:span text:style-name="T11">Kristepane,“ vydechl Roman a blesk aparátu ozářil dno strouhy. </text:span><text:span text:style-name="Emphasis"><text:span text:style-name="T11">Cvak.</text:span></text:span><text:span text:style-name="T11"> Ten zvuk prořízl ticho jako rána z pušky.</text:span></text:p>
      <text:p text:style-name="P2">V tu chvíli se za plotem ozval křik. „Co to děláte na mým pozemku! Vy mu věříte? Ten starej blázen si to vymyslel!“ Vocílka stál u plotu, v ruce držel starou loveckou brokovnici a mířil přímo na Ebela ve strouze.</text:p>
      <text:p text:style-name="P3">„<text:span text:style-name="T1">Pane Vocílko, odložte tu zbraň!“ zařval Jiří Konrád, který se náhle objevil na cestě. Intuice mu nedala spát a vyrazil na kole za svými muži. Stál tam, zadýchaný, ale s tasenou zbraní, a mířil na Vocílku.</text:span></text:p>
      <text:p text:style-name="P2">Situace byla kritická. Ebel byl v pasti ve strouze, Roman měl v rukou jen fotoaparát a Vocílka, s očima podlitýma krví a strachem z odhalení rodinného tajemství, měl prst na spoušti.</text:p>
      <text:p text:style-name="P3">„<text:span text:style-name="T1">Zastřelím vás všechny!“ ječel Vocílka. „Můj otec byl poctivej chlap! Smetana lže! Chce mi vzít půdu a očernit mý jméno!“</text:span></text:p>
      <text:p text:style-name="P3">„<text:span text:style-name="T1">Jaroslave, ani hnutí,“ zašeptal Roman směrem k Ebelovi.</text:span></text:p>
      <text:p text:style-name="P2">Ebel se ale nepohnul. Jen se pomalu díval na Vocílku. „Víte, pane Vocílko,“ řekl klidným, hlubokým hlasem, který se naučil používat v zákopech, aby uklidnil vyděšené vojáky, „zítra máme s Romanem střelby v Mělníku. Celý odpoledne jsem si čistil pistoli. Je to krásnej stroj. Přesnej. Ale vy držíte starou flintu, co nebyla promazaná deset let. Jestli vystřelíte, ta hlaveň vám pravděpodobně roztrhne obličej dřív, než brok doletí ke mně.“</text:p>
      <text:p text:style-name="P2">Vocílka zaváhal. Pohled na klidného Ebela, na vrchního Konráda, který se k němu pomalu blížil, a na Berta, který byl připraven vyrazit, ho zlomil. Hlaveň brokovnice klesla k zemi.</text:p>
      <text:p text:style-name="P2"><text:soft-page-break/>Jiří Konrád k němu přiskočil, vytrhl mu zbraň a během vteřiny mu nasadil pouta. „Tak tohle bude dlouhé vysvětlování, Vocílko. Sousedské spory obvykle nekončí u soudu pro vraždu.“</text:p>
      <text:p text:style-name="P2">Roman pomohl Ebelovi ven ze strouhy. Ebel si očistil uniformu, ale ruku s tou rezavou přezkou neotevřel. „Tohle musíme poslat na patologii. A střelby v Mělníku...“ podíval se na Jiřího.</text:p>
      <text:p text:style-name="P3">„<text:span text:style-name="T1">Střelby budou, Jaroslave,“ řekl Jiří a utíral si čelo. „Potřebujeme se tam uklidnit. Ale nejdřív musíme zajistit tohle místo. Romane, vyfoť všechno. Každou hroudu hlíny. Tohle je případ, na kterém si Jan v Praze vyláme zuby, až mu o něm napíšeme.“</text:span></text:p>
      <text:p text:style-name="P2">Smetana dál seděl na špalku a díval se do prázdna. „Konečně bude mít ten kluk klid,“ zamumlal.</text:p>
      <text:p text:style-name="P4"><text:span text:style-name="T11">Když se večer vraceli na stanici, slunce už zapadlo. Dopis Fouskovi stále ležel na stole. Jiří k němu připsal jedinou větu: </text:span><text:span text:style-name="Emphasis"><text:span text:style-name="T11">„Někdy, příteli, se pravda skrývá hlouběji než pět centimetrů pod mezí.“</text:span></text:span></text:p>
      <text:p text:style-name="P2">Roman si připravoval výstroj na zítřek, ale ruce se mu stále trochu třásly. Ebel jen mlčky seděl u stolu a brousil si nůž. Zítra je čekal Mělník a papírové terče. Ale oba věděli, že ten nejtěžší terč – lidské svědomí a staré hříchy – dnes trefili přímo do černého.</text:p>
      <text:p text:style-name="P2"/>
      <text:p text:style-name="P2"/>
      <text:h text:style-name="P5" text:outline-level="3"><text:bookmark text:name="kapitola-3-mělnické-olovo-a-staré-stíny"/>Kapitola 3: Mělnické olovo a staré stíny</text:h>
      <text:p text:style-name="P2">Ranní mlha se líně válela nad Labem a halila mělnickou střelnici do neproniknutelného mléčného závoje. Pro Jaroslava Ebela to byl známý pohled – připomínalo mu to rána na frontě, kdy se čekalo, až slunce rozpustí opar, aby bylo vidět na nepřítele. Pro Romana Dostála to však bylo spíše téma pro melancholickou fotografii, kdyby ovšem v rukou nedržel svou služební pistoli Vz.27 místo milovaného aparátu.</text:p>
      <text:p text:style-name="P2">Oba četníci stáli na palebné čáře společně s desítkami dalších kolegů z celého okresu. Pach spáleného prachu a zbraňového oleje se mísil s ostrou vůní ranní kávy z polní kuchyně.</text:p>
      <text:p text:style-name="P3">„<text:span text:style-name="T1">Soustřeď se, Romane,“ zašeptal Ebel, zatímco si zkušeným pohybem palce kontroloval zásobník. „Střelba není o básních. Je to o dechu a o tom, jak se srovnáš s muškou. Když budeš přemýšlet o tom, jak ten kouř krásně stoupá k nebi, trefíš leda tak vraní hnízdo nad terčem.“</text:span></text:p>
      <text:p text:style-name="P2">Roman si nervózně uhladil knír. „Já vím, Jaroslave. Ale po tom včerejšku… pořád vidím tu rezavou přezku a tu kost v jílu. Myslíš, že Vocílka starší byl opravdu schopen takové hrůzy?“</text:p>
      <text:p text:style-name="P3">„<text:span text:style-name="T1">Tady nejsme v Lobkovicích u strouhy, tady jsme na cvičišti,“ odsekl Ebel, ale v hlase mu zazněla stopa pochopení. „Teď musíš být četník, co umí střílet. Vyšetřovat budeme, až budeme mít čisté terče.“</text:span></text:p>
      <text:p text:style-name="P2">Z mlhy se vynořila postava v důstojnické uniformě. Kapitán Horský, řídící střeleb, byl muž, ze kterého šel strach i bez zbraně. Byl to veterán s tváří jako z pergamentu a očima, které viděly víc lidské špíny, než by jeden člověk dokázal unést. Procházel se za zády střelců jako dravý pták.</text:p>
      <text:p text:style-name="P3">„<text:span text:style-name="T1">Zastávka Lobkovice!“ zahřměl Horský, když došel k nim. „Slyšel jsem, že u vás vyhrabáváte kostlivce ze země. Doufám, že vaše muška je lepší než vaše zahradnické dovednosti. Strážmistře Ebele, vy jste u desátého pluku, že? Ukažte těmhle mladíkům, že stará škola ještě nepatří do starého železa.“</text:span></text:p>
      <text:p text:style-name="P2">Ebel jen krátce zasalutoval a zaujal postoj. Když zazněl hvizd píšťalky, střelnice ožila rytmickým praskáním výstřelů. Ebel pálil s ledovým klidem. Každá rána byla precizní, tělo se mu ani nepohnulo. Roman se snažil napodobit jeho klid, ale ruce se mu po včerejším střetu s Vocílkou stále trochu chvěly.</text:p>
      <text:p text:style-name="P2">Po první sérii se šlo k terčům. Ebel měl v černém středu téměř čistou díru. Romanovy zásahy byly roztroušené, ale všechny v terči.</text:p>
      <text:p text:style-name="P3">„<text:span text:style-name="T1">Není to zlé, Dostále,“ zamumlal Horský, když procházel kolem jejich stavu. Pak se ale zastavil a zadíval se na Ebelův terč. „Ebele, pojďte na slovo.“</text:span></text:p>
      <text:p text:style-name="P2">Odešli stranou k důstojnickému stolku, kde ležely mapy a seznamy. Roman šel v patách, zvědavost mu nedala.</text:p>
      <text:p text:style-name="P3">„<text:span text:style-name="T1">Slyšel jsem o tom vašem nálezu u Smetany,“ začal Horský tiše a zapálil si tlustý doutník. „Ta přezka… Vocílka říkal, že patřila synovi převozníka, který zmizel před třiceti lety. Jenže já jsem ten případ tehdy vedl jako mladý strážmistr. A něco mi na tom nesedí.“</text:span></text:p>
      <text:p text:style-name="P2"><text:soft-page-break/>Ebel i Roman zpozorněli. „Co přesně, pane kapitáne?“</text:p>
      <text:p text:style-name="P2">Horský vyfoukl obláček modrého kouře. „Převozníkův syn se jmenoval Karel. Byl to neduživý kluk. Ale ta přezka, kterou jste popsali v depeši pro okres… takovou nosili kluci z bohatých rodin. Převozník neměl ani na boty, natož na mosaznou přezku s monogramem. Tehdy se v Lobkovicích pohyboval ještě někdo jiný. Někdo, o kom se v protokolech nemluvilo.“</text:p>
      <text:p text:style-name="P2">Roman vytáhl z brašny jednu z fotografií, kterou včera narychlo vyvolal na stanici, než odjeli. Byla to detailní fotka té přezky v jílu. „Tady je, pane kapitáne. Podívejte se na ten monogram.“</text:p>
      <text:p text:style-name="P2">Horský si nasadil brýle a dlouze se díval na snímek. Najednou mu doutník málem vypadl z úst. „Proboha… tohle není 'K' jako Karel. To je špatně čitelné 'L' se zkříženými ratolestmi. To je znak rodu Lobkowiczů.“</text:p>
      <text:p text:style-name="P2">Vteřinu bylo ticho, které přerušovaly jen vzdálené výstřely ostatních četníků.</text:p>
      <text:p text:style-name="P3">„<text:span text:style-name="T1">Chcete říct, že v té strouze neleží převozníkův syn, ale někdo ze zámku?“ vydechl Roman a v hlavě mu začaly naskakovat verše o tragédiích v hedvábí.</text:span></text:p>
      <text:p text:style-name="P3">„<text:span text:style-name="T1">Chci říct,“ pokračoval Horský a hlas mu ztvrdl, „že Vocílka starší tehdy nekopal pro sebe. Někdo mu zaplatil, aby něco schoval. A ten někdo musel mít velký vliv, aby tehdejší vyšetřování zametl pod koberec. Moje tehdejší hlášení se ztratilo v Praze na ministerstvu.“</text:span></text:p>
      <text:p text:style-name="P2">Ebel si pohladil své milimetrové strniště. „Takže Vocílka mladší nevytáhl tu brokovnici jen ze strachu o pověst otce. On věděl, že to tajemství má mnohem větší cenu. Možná vydíral někoho vlivného.“</text:p>
      <text:p text:style-name="P3">„<text:span text:style-name="T1">Pánové,“ řekl Horský a podíval se jim přímo do očí, „střelby pro vás končí. Považujte to za rozkaz. Okamžitě se vraťte do Lobkovic. Jiří Konrád musí vědět, co jste našli. Jestli se někdo dozví, že jste tu fotku ukázali mně, může být v Lobkovicích brzy horko i bez slunce. A vy, Dostále,“ podíval se na Romana, „schovejte ten aparát. Někdy je pravda nebezpečnější než kulka ráže devět milimetrů.“</text:span></text:p>
      <text:p text:style-name="P2">Cesta zpět do Lobkovic motokolem byla rychlá a tichá. Roman řídil jako o závod, zatímco Ebel v sajdce s Bertem neustále sledoval okolní cestu. Cítili, že se zapletli do něčeho, co přesahuje sousedskou hádku o jetel.</text:p>
      <text:p text:style-name="P2">Když dorazili na stanici, našli Jiřího Konráda a Roberta Dostála u stolu, jak se probírají starými matrikami. Jiří vzhlédl a hned poznal, že se něco stalo.</text:p>
      <text:p text:style-name="P3">„<text:span text:style-name="T1">Už jste zpátky? Jak dopadly střelby?“ zeptal se vrchní.</text:span></text:p>
      <text:p text:style-name="P3">„<text:span text:style-name="T1">Střelby dopadly dobře, Jiří,“ odpověděl Ebel a hodil na stůl Romanovu fotografii přezky. „Ale trefili jsme něco mnohem většího. Ta kost v zemi nepatří chudému klukovi od řeky. Patří někomu, kdo měl v erbu ratolesti. A Vocílka není jen dědicem lháře, ale možná strážcem tajemství, které mělo zůstat pohřbené navždy.“</text:span></text:p>
      <text:p text:style-name="P2">Jiří Konrád se podíval na fotografii a pak na dopis Fouskovi, který stále ležel na kraji stolu. „Takže se musíme podívat na zámek,“ zašeptal. „Ale opatrně. Protože jestli má Horský pravdu, nepřítel není za plotem u Smetany, ale možná sedí v nejvyšších patrech této země.“</text:p>
      <text:p text:style-name="P2">Robert Dostál si jen povzdechl a masíroval si bolavé koleno. „Říkal jsem vám, že ta bouřka, co cítím v kloubech, bude stát za to. A tohle, pánové, je teprve začátek hromobití.“</text:p>
      <text:p text:style-name="P2"/>
      <text:p text:style-name="P2"/>
      <text:p text:style-name="P2"/>
      <text:h text:style-name="P6" text:outline-level="3"><text:bookmark text:name="kapitola-4-tlak-shora-a-zámecké-archivy"/>Kapitola 4: Tlak shora a zámecké archivy</text:h>
      <text:p text:style-name="P2">Telefon na stanici drnčel tak vztekle, až Robert Dostál málem upustil hrnek s meltou. Jiří Konrád se po něm vrhl s předtuchou, která ho mrazila v zádech víc než ranní rosa na střelnici.</text:p>
      <text:p text:style-name="P3">„<text:span text:style-name="T1">Vrchní strážmistr Konrád,“ ohlásil se.</text:span></text:p>
      <text:p text:style-name="P3">„<text:span text:style-name="T1">Konráde! Tady okresní hejtman!“ ozval se ve sluchátku hlas, který připomínal skřípání rezavých pantů. „Co mi to tam v těch Lobkovicích provádíte? Dostal jsem zprávu, že vykopáváte staré kosti a obtěžujete slušné občany příběhy o vraždách! Vocílka je vážený hospodář! Máte to okamžitě uzavřít jako </text:span><text:soft-page-break/><text:span text:style-name="T1">sousedskou rozepři a ty nálezy předat místnímu hrobaři. Žádná patologie, žádné vyšetřování. Rozumíte?!“</text:span></text:p>
      <text:p text:style-name="P2">Jiří se zhluboka nadechl. Cítil, jak se v něm zvedá vlna odporu. „Pane hejtmane, máme důkazy, že nejde o prostou rozepři. Nález naznačuje…“</text:p>
      <text:p text:style-name="P3">„<text:span text:style-name="T1">Mě nezajímá, co naznačuje!“ přerušil ho hejtman. „Mě zajímá klid v okrese. Pokud nebudete poslouchat, najdu si někoho, kdo ano. Máte na to čtyřiadvacet hodin. Končím!“</text:span></text:p>
      <text:p text:style-name="P2">V sluchátku to cvaklo. Jiří se pomalu posadil a podíval se na své muže. Ebel, Roman i Robert na něj mlčky upírali oči. Bert u Ebelových nohou tiše zakňučel.</text:p>
      <text:p text:style-name="P3">„<text:span text:style-name="T1">Takže jsme trefili do černého,“ ucedil Ebel a pohladil si milimetrové strniště. „Když začne hejtman křičet dřív, než jsme vůbec sepsali hlášení, znamená to, že má někdo strach.“</text:span></text:p>
      <text:p text:style-name="P3">„<text:span text:style-name="T1">Jiří,“ ozval se Robert Dostál, „tenhle tlak nepochází od hejtmana. On je jen poslíček. To jde ze zámku. Pokud tam v té strouze ležel někdo s monogramem Lobkowiczů, tak se současný pan hrabě bude snažit, aby se to nikdy nedostalo do novin.“</text:span></text:p>
      <text:p text:style-name="P2">Jiří Konrád se narovnal. „Právě proto musíme jednat rychle. Romane, ty jsi u nich na zámku oblíbený jako fotograf. Vezmi si aparát, řekni, že chceš udělat nové snímky rodové galerie pro jubilejní kalendář. A ty, Jaroslave…“ pohlédl na Ebela, „ty půjdeš s ním jako doprovod. Kvůli bezpečnosti, po tom incidentu s těmi falešnými četníky. Musíte se dostat do rodinné kroniky nebo archivů. Hledejte cokoli o zmizelém dítěti kolem roku 1895.“</text:p>
      <text:p text:style-name="P2">Roman a Ebel neztráceli čas. Cesta na zámek jim trvala jen chvíli, ale atmosféra tam byla jiná než obvykle. Stráž u brány byla ostražitější a služebnictvo se vyhýbalo pohledům.</text:p>
      <text:p text:style-name="P2">Roman však využil svého šarmu a básnického střeva. „Slečno Kláro,“ usmál se na mladou komornou, „pan hrabě si přál dokumentaci portrétů. A strážmistr Ebel je tu, aby dohlédl na to, že mi ty drahé čočky nikdo nerozbije.“</text:p>
      <text:p text:style-name="P2">Dostali se do knihovny. Zatímco Roman předstíral, že nastavuje stativ u portrétu starého hraběte, Ebel se s nenápadností trénovaného průzkumníka přesunul k zadním regálům, kde se pod nánosy prachu skrývaly staré zápisy.</text:p>
      <text:p text:style-name="P3">„<text:span text:style-name="T1">Tady to je, Romane,“ zašeptal Ebel po půl hodině. „Kronika rodu z konce minulého století.“</text:span></text:p>
      <text:p text:style-name="P2">Listovali zažloutlými stránkami. Byly tam zápisy o honech, o návštěvách z Vídně, o sklizni vína. A pak narazili na vytrženou stránku. Právě z července 1896.</text:p>
      <text:p text:style-name="P3">„<text:span text:style-name="T1">Někdo si dal práci s tím, aby to zmizelo,“ zamumlal Roman.</text:span></text:p>
      <text:p text:style-name="P2">V tu chvíli Bert, který čekal u dveří, nespokojeně zavrčel. Na chodbě se ozvaly těžké kroky a cinkání ostruh. Do knihovny vstoupil správce panství, pan Bartoš. Byl to muž s ledovou tváří a očima, které se nikdy nesmály.</text:p>
      <text:p text:style-name="P3">„<text:span text:style-name="T1">Páni četníci,“ řekl chladně, „nemyslím si, že portréty jsou v této části knihovny. A nemyslím si, že strážmistr Ebel má povolení listovat v soukromých archivech rodu.“</text:span></text:p>
      <text:p text:style-name="P2">Ebel se pomalu otočil, v obličeji onen klid rváče, který se nenechá zastrašit. „Hledáme souvislosti k případu Vocílka, pane správce. Staré sousedské spory mají někdy kořeny hlouběji, než si myslíte.“</text:p>
      <text:p text:style-name="P3">„<text:span text:style-name="T1">Ten případ je uzavřen,“ odsekl Bartoš. „Hejtman dal jasné instrukce.“</text:span></text:p>
      <text:p text:style-name="P3">„<text:span text:style-name="T1">Hejtman velí okresu, ale my sloužíme zákonu,“ vložil se do toho Roman a nenápadně přitom loktem zakryl vytrženou stránku v kronice. „A mimochodem, pane správce, všiml jsem si na vašem stole zajímavé věci. Máte tam stejnou mosaznou přezku jako těžítko. Je to rodová tradice, nebo jen náhoda?“</text:span></text:p>
      <text:p text:style-name="P2">Bartoš na vteřinu zaváhal a v tu chvíli Roman bleskově stiskl spoušť svého aparátu, který měl namířený na správcův stůl v rohu místnosti. Záblesk magnézia správce oslepil.</text:p>
      <text:p text:style-name="P3">„<text:span text:style-name="T1">Co to děláte?!“ vykřikl Bartoš.</text:span></text:p>
      <text:p text:style-name="P3">„<text:span text:style-name="T1">Jen dokumentuji atmosféru, pane správce,“ usmál se Roman, ale oči mu nejiskřily. „Jaroslave, myslím, že máme, co jsme potřebovali.“</text:span></text:p>
      <text:p text:style-name="P2">Když opustili zámek, Ebel se podíval na Romana. „Co jsi tam viděl, básníku?“</text:p>
      <text:p text:style-name="P3"><text:soft-page-break/>„<text:span text:style-name="T1">Nebylo to těžítko, Jaroslave. Byl to dopis. Adresovaný Vocílkovi. A na něm bylo razítko zámecké kanceláře. Vocílka starší nebyl vrah. On byl jen ten, kdo měl schovat tělo levobočka, kterého se rodina potřebovala zbavit. A Vocílka mladší celou tu dobu pobíral od zámku peníze za mlčení. Ta strouha u Smetany? Smetana ji začal kopat, protože věděl, že Vocílka přestal dostávat zaplaceno a hrozilo, že pravdu vykope sám, aby zvýšil cenu.“</text:span></text:p>
      <text:p text:style-name="P2">Vrátili se na stanici, kde Jiří Konrád právě dočítal další telegram.</text:p>
      <text:p text:style-name="P3">„<text:span text:style-name="T1">Jiří, máme to,“ vydechl Roman a začal vyndávat desku z fotoaparátu. „Máme důkaz, že zámek platil Vocílkovi 'rentu' za ticho.“</text:span></text:p>
      <text:p text:style-name="P2">Jiří vzhlédl od stolu. „To je skvělé, ale máme problém. Hejtman poslal do Lobkovic inspekci. Budou tu za dvě hodiny, aby nám odebrali spisy a Vocílku převezli do Mělníka, kde ho nejspíš pustí na svobodu pro nedostatek důkazů.“</text:p>
      <text:p text:style-name="P3">„<text:span text:style-name="T1">Tak to musíme stihnout,“ řekl Ebel a začal si kontrolovat zbraň. „Musíme z Vocílky dostat přiznání dřív, než ho ti páni v naleštěných autech odvezou.“</text:span></text:p>
      <text:p text:style-name="P2">Jiří se podíval na dopis Fouskovi. „Fousku, příteli, kdybys tu byl, poradil bys mi, jak bojovat proti vlastním šéfům. Ale protože tu nejsi, musím to udělat po svém.“</text:p>
      <text:p text:style-name="P2">Otočil se k Romanovi a Ebelovi. „Otevřete celu. Jaroslave, ty a Bert si s ním promluvte. Ale žádné násilí. Jen mu ukažte tu fotku zámeckého dopisu. Řekněte mu, že ho zámek hodil přes palubu a že hejtman ho nenechá žít, aby mohl mluvit u soudu. Jediná jeho šance je naše ochrana.“</text:p>
      <text:p text:style-name="P2">Ebel přikývl. „Rozumím, Jiří. Bude mluvit jako ranní ptáče.“</text:p>
      <text:p text:style-name="P2">Zatímco se v cele ozýval Ebelův hluboký hlas a občasné Bertovo vrčení, na obzoru se objevil prach z aut mělnické inspekce. Čas lobkovických četníků se krátil. 5. kapitola měla přinést konečné zúčtování – na střelnici života, kde se nemířilo na papír, ale na pravdu.</text:p>
      <text:p text:style-name="P1"><text:line-break/><text:bookmark text:name="kapitola-5-poslední-rána-a-čistý-štít"/><text:span text:style-name="T9">Kapitola 5: Poslední rána a čistý štít</text:span></text:p>
      <text:p text:style-name="P2">Prach na příjezdové cestě k lobkovické stanici věstil potíže dřív, než se objevily černé kapoty dvou limuzín. Zvuk motorů zněl v tichém odpoledni jako blížící se hrozba. Jiří Konrád stál na zápraží, uniformu upravenou tak úzkostlivě, že i jeho mírná obezita působila dojmem nezdolné pevnosti. Vedle něj stál Robert Dostál, opírající se o hůl, s tváří, která za desítky let služby viděla příliš mnoho nespravedlnosti na to, aby se teď nechal zastrašit.</text:p>
      <text:p text:style-name="P3">„<text:span text:style-name="T1">Už jsou tady, Jiří,“ hlesl Robert. „Důstojníci zemské inspekce. Ti nepřijeli vyšetřovat vraždu, ti přijeli pohřbít pravdu.“</text:span></text:p>
      <text:p text:style-name="P2">Z první limuzíny vystoupil major Přikryl, muž s úzkým knírem a očima studenýma jako led v Labi. Za ním se z druhého vozu vysoukalo několik strážníků v naleštěných uniformách, které nikdy neviděly prach strouhy nebo krev z rvačky.</text:p>
      <text:p text:style-name="P3">„<text:span text:style-name="T1">Vrchní strážmistr Konrád,“ pronesl Přikryl bez pozdravu. „Předpokládám, že máte všechny spisy o případu Vocílka připravené. Na příkaz okresního hejtmana přebíráme vyšetřování i zadrženého. Můžete se vrátit ke svým… sousedským rozepřím.“</text:span></text:p>
      <text:p text:style-name="P2">V tu chvíli se z nitra stanice ozvalo táhlé, hluboké zavrčení. Než mohl Jiří odpovědět, dveře do cel se otevřely a vyšel Jaroslav Ebel. Vypadal klidně, ale v jeho očích se zračilo vítězství, které se nedalo koupit. Za ním vyšel Vocílka. Byl zlomený, ramena mu klesla a v očích měl strach člověka, který právě zjistil, že jeho „ochránci“ jsou jeho největšími nepřáteli.</text:p>
      <text:p text:style-name="P3">„<text:span text:style-name="T1">Pane majore,“ řekl Jiří Konrád pevným hlasem, „přijíždíte právě včas. Pan Vocílka se právě dobrovolně přiznal k pětadvaceti letům vydírání zámecké správy a k napomáhání při ukrytí těla. Protokol je podepsán a orazítkován. A co je nejdůležitější, máme kopie.“</text:span></text:p>
      <text:p text:style-name="P2">Přikryl zrudl v obličeji. „To je nepřípustné! Ten výslech byl nezákonný! Chci ty dokumenty, hned!“</text:p>
      <text:p text:style-name="P2">Ebel udělal krok vpřed, Bert mu stál u nohy jako živá socha. „Zákonný byl až dost, pane majore. Pan Vocílka pochopil, že jakmile ho odvezete, do Mělníka už nedorazí. Že by se mohl 'pokusit o útěk' někde v lese u silnice, aby pravda o zámeckém levobočkovi zůstala v zemi. Radši si vybral kriminál na Borech než hrob vedle té strouhy.“</text:p>
      <text:p text:style-name="P4"><text:soft-page-break/><text:span text:style-name="T11">Roman Dostál, který se mezitím nenápadně vynořil zpoza rohu s aparátem v ruce, zvedl blesk. </text:span><text:span text:style-name="Emphasis"><text:span text:style-name="T11">Cvak!</text:span></text:span><text:span text:style-name="T11"> Magnéziové světlo oslepilo inspekci.</text:span></text:p>
      <text:p text:style-name="P3">„<text:span text:style-name="T1">Tuhle fotku, pane majore,“ promluvil Roman s lehkým úsměvem, „právě teď duplikuji. Jedna kopie půjde k nám do archivu, jedna do redakce Lidových novin a jednu pošleme našemu Janovi do Prahy na četnickou školu. Jako studijní materiál o tom, jak vypadá pokus o maření vyšetřování vysokými úředníky.“</text:span></text:p>
      <text:p text:style-name="P2">Major Přikryl se nadechl k dalšímu výkřiku, ale když viděl odhodlání v tvářích lobkovických četníků, slova mu zamrzla v hrdle. Věděl, že prohrál. Lobkovice sice byly malou stanicí, ale její muži měli víc cti, než dokázal jeho hejtman unést.</text:p>
      <text:p text:style-name="P3">„<text:span text:style-name="T1">Tohle vám neprojde, Konráde,“ zasyčel Přikryl, ale pokynul svým lidem, aby se stáhli. „Vocílku si vezmeme. Ale ty spisy… ty si nechte. Uvidíme, co na to řekne hejtman.“</text:span></text:p>
      <text:p text:style-name="P3">„<text:span text:style-name="T1">Hejtman bude mít co vysvětlovat ministerstvu,“ dodal Jiří Konrád. „Protože tenhle případ už není jen náš. Protokol jsme odeslali pátračce do Prahy telegramem před deseti minutami.“</text:span></text:p>
      <text:p text:style-name="P2">Limuzíny odjely s kvílením pneumatik a zanechaly za sebou jen oblak prachu. Na zápraží zavládlo ticho. Vocílku, kterého nakonec museli odvézt místním vozem pod dohledem Ebela do neutrální vazby, čekal spravedlivý soud.</text:p>
      <text:p text:style-name="P2">Později odpoledne se Jiří Konrád vrátil ke svému stolu. Před ním ležel onen nedopsaný dopis do Egypta. Vzal pero a začal psát:</text:p>
      <text:p text:style-name="P4"><text:span text:style-name="Emphasis"><text:span text:style-name="T10">„…</text:span></text:span><text:span text:style-name="Emphasis"><text:span text:style-name="T11">příteli Fousku, závěrem Ti musím říct, že střelby v Mělníku dopadly výtečně. Trefili jsme terč, o kterém jsme ani nevěděli, že existuje. Smetana už nemusí kopat strouhy, v jeho zahradě je klid a mrtví konečně odpočívají v posvěcené půdě. Vocílka bude mít čas přemýšlet o tom, že za ticho se platí příliš vysoká cena. Jan nám z Prahy píše, že jeho profesoři jsou nadšeni našimi postupy – i když pochybuji, že by schválili Ebelovy metody 'přesvědčování' s pomocí Berta. Měj se tam u pyramid dobře. Ale věz, že v Lobkovicích je teď čistý vzduch. A to je pro četníka víc než všechno zlato faraonů. Tvůj Jiří Konrád.“</text:span></text:span></text:p>
      <text:p text:style-name="P2">Jiří dopis zalepil a podal ho Romanovi, který právě čistil objektiv svého aparátu. „Zanes to na poštu, Romane. Ať to stihne večerní vlak.“</text:p>
      <text:p text:style-name="P3">„<text:span text:style-name="T1">Udělám to rád, Jiří,“ přikývl Roman. „A cestou se zastavím u Smetany. Slíbil jsem mu fotku toho kluka, než tu přezku odvezli do muzea. Myslím, že mu dlužíme víc než jen spravedlnost.“</text:span></text:p>
      <text:p text:style-name="P2">Ebel seděl na lavici před stanicí a brousil si bajonet. Bert mu hlavu položil na koleno. Strážmistr se podíval na zapadající slunce a pak si přejal rukou po své oholené tváři.</text:p>
      <text:p text:style-name="P3">„<text:span text:style-name="T1">Tak co, Berte,“ zamumlal, „střelby skončily. Příště si ale radši budeme střílet jen do papíru. Starý hříchy smrděj víc než mokrej rákos.“</text:span></text:p>
      <text:p text:style-name="P2">Stanice v Lobkovicích se ponořila do stínu. V oknech se rozsvítily petrolejky a Robert Dostál začal vařit další konvici kávy. Byla to malá stanice, uprostřed českého venkova, bez velkého detektiva a bez mladého horlivého četaře. Ale té noci tam všichni spali s vědomím, že jejich uniformy jsou čisté – nejen od prachu ze střelnic, ale i od špíny, kterou na ně chtěli hodit mocní tohoto světa.</text:p>
      <text:p text:style-name="P2">Případ „Četnické střelby“ byl u konce. A v dálce, u pyramid, možná v tu chvíli detektiv Fousek pocítil závan chladného větru od Labe a usmál se do svého kníru. Věděl, že jeho stanice je v dobrých rukou.</text:p>
      <text:p text:style-name="P13"/>
      <text:p text:style-name="P12"><text:span text:style-name="Strong_20_Emphasis"><text:span text:style-name="T12">KONEC</text:span></text:span></text:p>
      <text:p text:style-name="P1"/>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Inter" svg:font-family="Inter, sans-serif"/>
    <style:font-face style:name="Tahoma1" svg:font-family="Tahoma"/>
    <style:font-face style:name="Times New Roman" svg:font-family="'Times New Roman'" style:font-family-generic="roman" style:font-pitch="variable"/>
    <style:font-face style:name="Arial" svg:font-family="Arial" style:font-family-generic="swiss" style:font-pitch="variable"/>
    <style:font-face style:name="Andale Sans UI" svg:font-family="'Andale Sans UI'" style:font-family-generic="system" style:font-pitch="variable"/>
    <style:font-face style:name="MS Gothic" svg:font-family="'MS Gothic'" style:font-family-generic="system" style:font-pitch="variable"/>
    <style:font-face style:name="Tahoma" svg:font-family="Tahoma"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de" fo:country="DE" style:letter-kerning="true" style:font-size-asian="12pt" style:language-asian="ja" style:country-asian="JP" style:font-size-complex="12pt" style:language-complex="fa" style:country-complex="IR"/>
    </style:default-style>
    <style:default-style style:family="paragraph">
      <style:paragraph-properties fo:hyphenation-ladder-count="no-limit" style:text-autospace="ideograph-alpha" style:punctuation-wrap="hanging" style:line-break="strict" style:tab-stop-distance="1.245cm" style:writing-mode="page"/>
      <style:text-properties style:use-window-font-color="true" style:font-name="Times New Roman" fo:font-size="12pt" fo:language="de" fo:country="DE" style:letter-kerning="true" style:font-name-asian="Andale Sans UI" style:font-size-asian="12pt" style:language-asian="ja" style:country-asian="JP" style:font-name-complex="Tahoma" style:font-size-complex="12pt" style:language-complex="fa" style:country-complex="IR"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text-properties fo:language="zxx" fo:country="none" style:language-asian="zxx" style:country-asian="none" style:language-complex="zxx" style:country-complex="none"/>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Andale Sans UI" style:font-size-asian="14pt" style:font-name-complex="Tahoma"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Tahoma1" style:font-size-complex="12pt" style:font-style-complex="italic"/>
    </style:style>
    <style:style style:name="Index" style:family="paragraph" style:parent-style-name="Standard" style:class="index">
      <style:paragraph-properties text:number-lines="false" text:line-number="0"/>
      <style:text-properties style:font-name-complex="Tahoma1"/>
    </style:style>
    <style:style style:name="Heading_20_3" style:display-name="Heading 3" style:family="paragraph" style:parent-style-name="Heading" style:next-style-name="Text_20_body" style:default-outline-level="3" style:list-style-name="" style:class="text">
      <style:text-properties style:font-name="Times New Roman" fo:font-size="14pt" fo:font-weight="bold" style:font-name-asian="MS Gothic" style:font-size-asian="14pt" style:font-weight-asian="bold" style:font-name-complex="Tahoma" style:font-size-complex="14pt" style:font-weight-complex="bold"/>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creation-date>2009-04-16T11:32:02.64</meta:creation-date>
    <meta:editing-duration>PT20M48S</meta:editing-duration>
    <meta:editing-cycles>4</meta:editing-cycles>
    <meta:generator>OpenOffice/4.1.9$Win32 OpenOffice.org_project/419m1$Build-9805</meta:generator>
    <dc:date>2026-07-05T10:07:07.99</dc:date>
    <meta:document-statistic meta:table-count="0" meta:image-count="0" meta:object-count="0" meta:page-count="8" meta:paragraph-count="148" meta:word-count="5056" meta:character-count="30087"/>
    <meta:user-defined meta:name="Info 1"/>
    <meta:user-defined meta:name="Info 2"/>
    <meta:user-defined meta:name="Info 3"/>
    <meta:user-defined meta:name="Info 4"/>
  </office:meta>
</office:document-meta>
</file>