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Inter" svg:font-family="Inter, sans-serif"/>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Andale Sans UI" svg:font-family="'Andale Sans UI'" style:font-family-generic="system" style:font-pitch="variable"/>
    <style:font-face style:name="MS Gothic" svg:font-family="'MS Gothic'" style:font-family-generic="system" style:font-pitch="variable"/>
    <style:font-face style:name="Tahoma" svg:font-family="Tahoma" style:font-family-generic="system" style:font-pitch="variable"/>
  </office:font-face-decls>
  <office:automatic-styles>
    <style:style style:name="P1" style:family="paragraph" style:parent-style-name="Text_20_body">
      <style:text-properties fo:color="#000000"/>
    </style:style>
    <style:style style:name="P2" style:family="paragraph" style:parent-style-name="Text_20_body">
      <style:paragraph-properties fo:margin-left="0cm" fo:margin-right="0cm" fo:margin-top="0cm" fo:margin-bottom="0.212cm" fo:orphans="2" fo:widows="2" fo:text-indent="0cm" style:auto-text-indent="false"/>
      <style:text-properties fo:font-variant="normal" fo:text-transform="none" fo:color="#000000" style:font-name="Inter" fo:font-size="10.5pt" fo:letter-spacing="normal" fo:font-style="normal" fo:font-weight="normal"/>
    </style:style>
    <style:style style:name="P3" style:family="paragraph" style:parent-style-name="Text_20_body">
      <style:paragraph-properties fo:margin-left="0cm" fo:margin-right="0cm" fo:margin-top="0cm" fo:margin-bottom="0.212cm" fo:orphans="2" fo:widows="2" fo:text-indent="0cm" style:auto-text-indent="false"/>
      <style:text-properties fo:font-variant="normal" fo:text-transform="none" fo:color="#000000" fo:letter-spacing="normal"/>
    </style:style>
    <style:style style:name="P4" style:family="paragraph" style:parent-style-name="Text_20_body">
      <style:paragraph-properties fo:margin-left="0cm" fo:margin-right="0cm" fo:margin-top="0cm" fo:margin-bottom="0cm" fo:orphans="2" fo:widows="2" fo:text-indent="0cm" style:auto-text-indent="false"/>
      <style:text-properties fo:font-variant="normal" fo:text-transform="none" fo:color="#000000" style:font-name="Inter" fo:font-size="10.5pt" fo:letter-spacing="normal" fo:font-style="normal" fo:font-weight="normal"/>
    </style:style>
    <style:style style:name="P5" style:family="paragraph" style:parent-style-name="Heading_20_3">
      <style:text-properties fo:font-variant="normal" fo:text-transform="none" fo:color="#000000" style:font-name="Inter" fo:letter-spacing="normal" fo:font-style="normal" fo:font-weight="bold"/>
    </style:style>
    <style:style style:name="T1" style:family="text">
      <style:text-properties style:font-name="Inter" fo:font-size="10.5pt" fo:font-style="normal" fo:font-weight="normal"/>
    </style:style>
    <style:style style:name="T2" style:family="text">
      <style:text-properties fo:font-variant="normal" fo:text-transform="none" style:font-name="Inter" fo:letter-spacing="normal" fo:font-style="normal" fo:font-weight="bol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5" text:outline-level="3"><text:bookmark text:name="kapitola-1-návrat-z-orientu-a-prázdná-židle"/>Kapitola 1: Návrat z Orientu a prázdná židle</text:h>
      <text:p text:style-name="P2">Lobkovice onoho rána halila mlha hustá jako smetana, která se líně převalovala nad hladinou Labe a vsakovala se do omítek domů. Na četnické stanici to však vřelo. Byl to den velkých přesunů.</text:p>
      <text:p text:style-name="P2">Vrchní strážmistr Jiří Konrád stál u okna své kanceláře a nervózně si urovnával blůzu uniformy, která mu byla v pase o něco těsnější, než by si přál. Jeho mírná obezita nebyla výsledkem lenosti, ale spíše nekonečného vysedávání u hlášení, na která si po svém nedávném povýšení stále nemohl zvyknout. Byl oholen dohladka, jak velel řád, a jeho vlasy, střižené přísně po vojensku, odrážely ranní světlo. Cítil se nejistě. Velení stanici mu zatím nešlo tak od ruky, jak doufal; chyběla mu ona pověstná „četnická intuice“, ten šestý smysl, který člověka pálí v zátylku, když někdo lže.</text:p>
      <text:p text:style-name="P3">„<text:span text:style-name="T1">Tak co, Roberte? Máte všechno?“ promluvil hlubokým hlasem do chodby.</text:span></text:p>
      <text:p text:style-name="P2">Štábní strážmistr Robert Dostál, nejstarší člen stanice, právě zápasil s koženým kufrem. Byl to muž, na kterém dekády služby zanechaly stopy v podobě výraznějšího břicha a kolen, která při každém pohybu protestovala hlasitým křupnutím. Robert byl duší stanice, chodící archivem místních drbů a rodokmenů.</text:p>
      <text:p text:style-name="P3">„<text:span text:style-name="T1">Mám, pane vrchní,“ vydechl Robert a otřel si orosené čelo. „Lékař říkal, že ty lázně v Poděbradech jsou na ty moje klouby jediná záchrana. Ale srdce mi tu zůstává. Kdyby se něco dělo, Roman ví, kde mám v kartotéce založené ty citlivější spisy.“</text:span></text:p>
      <text:p text:style-name="P2">Jeho syn, Roman Dostál, stál opodál. Pětatřicátník v nejlepších letech, který v sobě spojoval otcovu robustnost se svalnatou pružností. Jako jediný na stanici nosil pečlivě pěstovaný knír, který mu dodával vzhled bonvivána. V rukou svíral svůj milovaný fotoaparát značky Leica. Roman byl zvláštní úkaz – na jedné straně mazaný četník s přirozenou autoritou, na druhé straně citlivý poeta, který dokázal i protokol o krádeži slepic napsat v téměř rýmované próze.</text:p>
      <text:p text:style-name="P3">„<text:span text:style-name="T1">Neboj se, táto,“ usmál se Roman a poklepal na pouzdro pušky, kterou měl dnes podle rozkazu u sebe místo brašny s fotopotřebami. „Pohlídám to tu. A pan vrchní nás nenechá zahálet.“</text:span></text:p>
      <text:p text:style-name="P2">Loučení bylo krátké, ale důstojné. Když Robert Dostál odkulhal směrem k nádraží, na stanici zavládlo zvláštní ticho. To však netrvalo dlouho. Z dálky se ozvalo rytmické bublání motoru a skřípění brzd. Před budovou zastavil elegantní vůz Škoda Laurin &amp; Klement. Zpoza volantu vystoupila postava v typickém světlém balonáku a klobouku se širokou krempou.</text:p>
      <text:p text:style-name="P2">Detektiv Fousek byl zpět.</text:p>
      <text:p text:style-name="P2">Jeho návrat z čtrnáctidenní dovolené v Egyptě byl událostí. Fousek, soukromý detektiv, který sdílel pozemek se stanicí, byl pro četníky požehnáním i prokletím. Jeho schopnost luštit šifry a vidět souvislosti tam, kde jiní viděli chaos, byla legendární.</text:p>
      <text:p text:style-name="P3">„<text:span text:style-name="T1">Dobrý den, pánové! Zdravím Lobkovice!“ zvolal Fousek a široce se usmál, přičemž jeho knír, podle kterého dostal přezdívku, se vesele pohnul. Vypadal odpočatě, obličej měl ošlehaný sluncem.</text:span></text:p>
      <text:p text:style-name="P2">Všichni se shromáždili v hlavní místnosti stanice. I strážmistr Jaroslav Ebel, který obvykle trávil čas v psinci nebo u výslechů. Ebel vypadal jako obvykle – neudržované strniště, které mu na tváři rašilo už dobrých deset dní, a pohled muže, který viděl v zákopech světové války příliš mnoho mrtvých. U nohou mu seděl Albert, statný německý ovčák, který na Fouska vesele bafnul.</text:p>
      <text:p text:style-name="P3">„<text:span text:style-name="T1">Něco jsem vám přivezl,“ oznámil Fousek a začal z tašky vytahovat předměty zabalené v egyptských novinách. „Suvenýry z kolébky civilizace.“</text:span></text:p>
      <text:p text:style-name="P2">Pro vrchního Konráda měl těžké těžítko v podobě kamenného skarabea. „Prý přináší moudrost a správná rozhodnutí, Jiří. Myslel jsem, že se vám při tom papírování bude hodit,“ mrkl detektiv. Konrád dar přijal s mírným rozpakem, cítil v tom jemný rýpanec do své nejistoty ve velení.</text:p>
      <text:p text:style-name="P2">Mladý Jan Konrád, četník na zkoušku a syn vrchního, dostal malou sošku boha Anubise. Jan byl nejmladší, svalnatý mladík, který zatím oplýval spíše nadšením než zkušenostmi. „Pro ochránce vah spravedlnosti,“ vysvětlil Fousek.</text:p>
      <text:p text:style-name="P2">Pro Romana Dostála měl Fousek svitek pravého papyru s hieroglyfy. „Jako pro básníka a fotografa – abyste viděl, jak se psaly dějiny obrazem.“</text:p>
      <text:p text:style-name="P2"><text:soft-page-break/>A nakonec Ebel. Detektiv mu podal plechovku neuvěřitelně silného a černého egyptského tabáku. „To je pro vaše plíce, Jaroslave. A pro Berta mám tuhle sušenou velbloudí šlachu. Prý na tom psi v Káhiře trénují stisk.“</text:p>
      <text:p text:style-name="P2">Ebel se ušklíbl svým typickým způsobem, ve kterém se zračil černý humor. „Díky, Fousku. Aspoň to přebije ten smrad z vašich francouzských voňavek.“</text:p>
      <text:p text:style-name="P2">Atmosféra byla uvolněná, dokud se neotevřely dveře a do místnosti nevpadl muž. Byl to starý mlynář Kasper z karbitového mlýna u Labe. Klobouk měl v rukou, vlasy rozcuchané a v očích čisté zoufalství.</text:p>
      <text:p text:style-name="P3">„<text:span text:style-name="T1">Pane vrchní! Musíte mi pomoci! Moje Eliška... ona se nevrátila!“</text:span></text:p>
      <text:p text:style-name="P2">Hovor okamžitě utichl. Jiří Konrád cítil, jak se mu v hrdle udělal knedlík. Tohle nebyla krádež dřeva nebo hádka o mez. „Uklidněte se, Horáku. Posaďte se. Kdy jste ji viděl naposledy?“</text:p>
      <text:p text:style-name="P3">„<text:span text:style-name="T1">Včera večer, pane vrchní. Šla ke kamarádce do vsi pro vajíčka a nějaké vyšívání. Je jí sedmnáct, nikdy se neopozdí! Prohledali jsme celou cestu, mlejnice, sýpky... nic! Jen u starého dubu u cesty jsme našli tohle.“</text:span></text:p>
      <text:p text:style-name="P2">Mlynář položil na stůl modrou hedvábnou stuhu do vlasů. Byla vlhká a umazaná od bláta.</text:p>
      <text:p text:style-name="P2">Vrchní Konrád se podíval na stuhu a pak na své muže. Cítil, že tohle je okamžik, kdy musí ukázat, že je velitelem. „Jane, připrav kolo. Romane, vezmeš motokolo se sejdkou, pojede s tebou Ebel a Bert. Musíme zajistit místo nálezu, než ta mlha opadne úplně.“</text:p>
      <text:p text:style-name="P2">Fousek, který stále ještě svíral v ruce svůj klobouk, udělal krok vpřed. „Jiří, jestli dovolíte, jel bych svým vozem napřed. Laurin &amp; Klement je rychlejší než motokolo a moje oči jsou po tom egyptském slunci vytrénované na hledání detailů v písku. A tady v tom blátě... tam se detaily hledají nejlépe.“</text:p>
      <text:p text:style-name="P2">Konrád zaváhal. Chtěl mít situaci pod kontrolou, ale věděl, že Fouskova intuice je přesně to, co jemu chybí. „Dobrá, Fousku. Ale pamatujte, je to četnické pátrání.“</text:p>
      <text:p text:style-name="P3">„<text:span text:style-name="T1">Samozřejmě, pane vrchní,“ usmál se detektiv, ale v očích už mu plála lovecká vášeň.</text:span></text:p>
      <text:p text:style-name="P2">Zatímco se Jan Konrád snažil nastartovat motokolo, které v ranním chladu stávkovalo a střílelo do výfuku, Fousek už seděl ve své škodovce. Roman Dostál si přes rameno přehodil brašnu s fotoaparátem a Ebel si zapálil egyptský tabák, jehož štiplavý kouř se okamžitě smísil s mlhou. Bert už seděl v sajdkáře a netrpělivě kňučel.</text:p>
      <text:p text:style-name="P2">Robertova židle v kanceláři zůstala prázdná. Jeho znalost místních poměrů teď bude chybět víc než kdy jindy. Konrád se díval, jak se jeho muži rozjíždějí do mlhy. Věděl, že zmizení mladé dívky v tak malém městě, jako jsou Lobkovice, znamená jediné: buď se stala nehoda, nebo je mezi nimi někdo, kdo skrývá velmi temnou tvář.</text:p>
      <text:p text:style-name="P2">První kapitola příběhu o nezvěstné Elišce právě začala a stopy v blátě u starého dubu už začínaly chladnout.</text:p>
      <text:p text:style-name="P1"><text:line-break/><text:bookmark text:name="kapitola-2-stíny-v-rákosí-a-břemeno-velení"/><text:span text:style-name="T2">Kapitola 2: Stíny v rákosí a břemeno velení</text:span></text:p>
      <text:p text:style-name="P2">Druhý den po zmizení Elišky Kasperové se nad Lobkovicemi rozhostilo tísnivé ticho. Mlha sice ustoupila, ale nahradil ji vytrvalý, studený déšť, který měnil polní cesty v pasti z mazlavého jílu. Na četnické stanici byla atmosféra napjatá. Absence Roberta Dostála, který už se pravděpodobně vyhříval v poděbradských vřídlech, byla znát v každém koutě. Chyběl jeho uklidňující hlas i schopnost z hlavy vysypat, kdo se s kým v roce 1912 pohádal o hranici pole.</text:p>
      <text:p text:style-name="P2">Vrchní strážmistr Jiří Konrád seděl u stolu a marně se snažil soustředit na hlášení. Jeho intuice, kterou tak zoufale potřeboval, mlčela. Cítil se jako slepec v bludišti. Povýšení mu přineslo víc starostí než radosti a fakt, že v první velké zkoušce tápe, mu na klidu nepřidával.</text:p>
      <text:p text:style-name="P2">Dveře stanice se rozletěly a dovnitř vstoupil muž. Trvalo několik vteřin, než ho osazenstvo poznalo. Byl to Jaroslav Ebel. Ale něco bylo jinak. Jeho tvář, obvykle skrytá pod čtrnáctidenním strništěm, byla hladce vyholená. Vypadal mladší, ale jizvy z fronty, které předtím maskovaly vousy, teď vystoupily na světlo jako němé svědectví hrůz zákopové války.</text:p>
      <text:p text:style-name="P3">„<text:span text:style-name="T1">Jaroslave? Vy jste se oholil?“ vyhrkl Jan Konrád, který právě čistil pušku. Ebel se jen kysele ušklíbl. „Mám dnes volno, mladý muži. A slíbil jsem jedné dámě v hospodě, že nebudu vypadat jako lesní muž. Ale Bert se mě ráno lekl, tak jsem tady, abych ho uklidnil, než vyrazím za svými záležitostmi.“</text:span></text:p>
      <text:p text:style-name="P2"><text:soft-page-break/>V tu chvíli se na dvoře ozvalo troubení. Detektiv Fousek ve svém nablýskaném voze Škoda Laurin &amp; Klement právě projížděl kolem brány. Zastavil jen na vteřinu, aby z okýnka zamával na Konráda. „Jiří! Musím do Brandýsa! V kasárnách se ztratil proviant za tisíce korun a armáda platí lépe než vděčnost mlynářů! Máte to pod kontrolou, že ano?“ zakřičel Fousek přes hluk motoru, aniž by čekal na odpověď. Jeho knír se vítězoslavně zaleskl a vůz zmizel v dešti.</text:p>
      <text:p text:style-name="P2">Konrád si povzdechl. Fousek byl pryč se svým geniálním mozkem a Ebel měl dnes ze zákona právo na odpočinek. Zůstali jen oni tři – on, jeho nezkušený syn Jan a Roman Dostál, který byl sice mazaný, ale víc než na stopy v blátě teď myslel na to, jak do svého notesu veršuje smutek mlynářovy dcery.</text:p>
      <text:p text:style-name="P3">„<text:span text:style-name="T1">Romane, Jane, konec zahálení,“ zavelel Konrád a snažil se, aby jeho hlas zněl pevně. „Ebel má volno, Fousek šetří armádu. Musíme to zvládnout sami. Romane, vezmeš motokolo se sajdkou. Jane, ty pojedeš na kole. Pojedeme k mlejnu.“</text:span></text:p>
      <text:p text:style-name="P2">Cesta k mlejnu byla úmorná. Jan Konrád šlapal do pedálů tak silně, že mu svaly na stehnech pod uniformou hrály, ale v rozměklém terénu kolo prokluzovalo. Roman v sajdkáře motokola nadskakoval a snažil se chránit svůj fotoaparát před stříkající vodou.</text:p>
      <text:p text:style-name="P2">U mlýna je přivítal mlynář Kasper. Vypadal, že za celou noc nezamhouřil oko. „Tak co? Našli jste ji? Kde je Eliška?“ Jiří Konrád sesedl z motokola a cítil, jak se mu boty boří do bláta. „Pracujeme na tom, Horáku. Potřebujeme se podívat do jejího pokoje. A musíme mluvit s čeledí.“</text:p>
      <text:p text:style-name="P2">Roman Dostál okamžitě převzal iniciativu. Jeho mazanost se projevila v tom, jak začal obcházet lidi na statku. Neptal se přímo, spíše trousil poznámky o počasí a úrodě, zatímco jeho oči rentgenovaly každý pohyb pomocníků v mlýnici. Jan Konrád zatím uplatňoval svou sílu – pomáhal mlynáři přehazovat těžké pytle s moukou, které blokovaly přístup k zadnímu traktu, a přitom pozorně poslouchal, co si čeleď šeptá.</text:p>
      <text:p text:style-name="P2">Vrchní Konrád zatím v Eliščině pokoji hledal cokoli, co by mu napovědělo. Pokoj voněl sušenou levandulí a čistotou. Na stolku ležela rozečtená knížka a u ní malý lístek s adresou v Praze. Konrád si ho prohlížel, ale chyběla mu ta správná intuice – bylo to důležité, nebo jen starý kontakt na školní přítelkyni?</text:p>
      <text:p text:style-name="P2">V tu chvíli se zdola ozval Romanův hvizd. Konrád seběhl po schodech. Roman stál u náhonu, kde voda divoce vířila. „Podívejte, pane vrchní,“ ukázal Roman na rákosí. „Tady někdo zápasil. Tráva je polehlá a tamhle v té vodě... něco se leskne.“</text:p>
      <text:p text:style-name="P2">Jan Konrád, nehledě na studenou vodu, okamžitě skočil do náhonu. Jeho svalnatá postava zápasila s proudem, až se mu podařilo zachytit předmět zachycený o kořeny. Byl to malý kovový medailonek na přetrženém řetízku. Když ho otevřeli, uviděli drobnou fotografii mladého muže v uniformě. Nebyla to však uniforma četnická, ale vojenská.</text:p>
      <text:p text:style-name="P3">„<text:span text:style-name="T1">To není nikdo od nás,“ poznamenal Roman a okamžitě vytáhl svůj fotoaparát, aby místo nálezu zdokumentoval. „Ale tenhle medailonek Eliška nenosila. Aspoň mlynář říkal, že měla jen tu stuhu.“</text:span></text:p>
      <text:p text:style-name="P2">Jiří Konrád se díval na medailonek a v hlavě se mu začínal tvořit první slabý odlesk plánu. „Jane, vezmi kolo a jeď do Brandýsa. Najdi Fouska. I když má ten svůj případ, ukaž mu tohle. On se vyzná v armádních věcech, mohl by poznat, co je to za útvar.“</text:p>
      <text:p text:style-name="P2">Jan se nadechl, že něco namítne o své únavě, ale otcův přísný pohled ho umlčel. „Provedu, pane vrchní!“ Zatímco Jan vyrážel na vysilující cestu do Brandýsa, Roman a Jiří se vrátili na stanici. Déšť neustával.</text:p>
      <text:p text:style-name="P2">Když večer seděli u kamen, ozvalo se zaklepání. Dovnitř vešel Ebel. Pořád byl hladce oholen, ale jeho oči byly temné. „Nedalo mi to,“ řekl stroze. „Byl jsem v hospodě. Slyšel jsem, že se u mlýna motal nějaký cizí chlap. Prý měl na sobě starý rakouský plášť a mluvil divným nářečím. Lidi se ho báli.“</text:p>
      <text:p text:style-name="P2">Konrád se na Ebela podíval. „Jaroslave, vy máte volno.“ „Mám,“ odvětil Ebel a pohladil Berta, který mu položil hlavu na koleno. „Ale Eliška mi loni v zimě dávala teplou polévku, když jsme hlídali u trati. Tenhle případ dokončíme společně, i kdybych se měl uštvat.“</text:p>
      <text:p text:style-name="P2">Vrchní strážmistr Konrád poprvé toho dne pocítil záblesk naděje. Možná mu chyběla intuice, ale měl muže, na které se mohl spolehnout. A kdesi v Brandýse se Jan právě snažil dostihnout Fouska, zatímco v kapse ho pálil medailonek, který mohl být klíčem k osudu zmizelé dívky.</text:p>
      <text:p text:style-name="P4"><text:soft-page-break/>Té noci ale přišla další zpráva. Od převozníka z Labe. Našel na břehu Eliščinu botu. Ale nebyla tam, kde by ji voda vyplavila. Byla úhledně postavená na kameni, špičkou ukazující směrem k temným lesům na kopci. To nebylo neštěstí. To byl vzkaz.</text:p>
      <text:p text:style-name="P1"/>
      <text:h text:style-name="P5" text:outline-level="3"><text:bookmark text:name="kapitola-3-olovo-sukno-a-prázdné-sedlo"/>Kapitola 3: Olovo, sukno a prázdné sedlo</text:h>
      <text:p text:style-name="P2">Třetího dne vyšetřování se nad Lobkovicemi konečně rozestoupily mraky, ale slunce, které vykouklo, bylo studené a zubaté. Ranní nástup na stanici začal neobvykle. Roman Dostál, obvykle první, kdo vtipkoval nad ranní kávou, stál před vrchním Konrádem s poněkud provinilým výrazem a v rukou žmoulal svůj zápisník s básněmi.</text:p>
      <text:p text:style-name="P3">„<text:span text:style-name="T1">Pane vrchní, mám velkou prosbu,“ začal Roman a pohladil si svůj pečlivě zastřižený knír. „Moje matka se včera definitivně přestěhovala sem do Lobkovic. Otec je v lázních a ona na to stěhování zůstala sama. Potřebuje pomoci s těžkým nábytkem a vybalováním v tom novém bytě. Chtěla být blíž k tátovi, až se vrátí, a taky ke mně... Mohl bych dostat dnešek volno?“</text:span></text:p>
      <text:p text:style-name="P2">Jiří Konrád se podíval na tabuli s rozpisem služeb. Robert pryč, Ebel sice po volnu zpět, ale Jan se ještě nevrátil z Brandýsa. Situace se zmizením Elišky byla kritická. Na druhou stranu, Roman byl pilířem stanice a rodinné záležitosti se v četnictvu ctily.</text:p>
      <text:p text:style-name="P3">„<text:span text:style-name="T1">Dobrá, Romane,“ povzdechl si Konrád a promnul si unavené oči. „Rodina má přednost. Ale jakmile to vynesete do druhého patra, chci vás vidět v uniformě. Zítra nás čeká rojnice v těch kopcích nad Labem.“</text:span></text:p>
      <text:p text:style-name="P2">Roman poděkoval a zmizel rychlostí blesku. Stanice tak osiřela ještě víc. Klid však netrval dlouho. Kolem desáté hodiny se z příjezdové cesty ozvalo hlučné túrování motoru a skřípění řetězů. K budově se dovalil malý nákladní automobil s plachtou, na jehož dveřích byl vyveden znak četnictva.</text:p>
      <text:p text:style-name="P3">„<text:span text:style-name="T1">Kurýr z doplňovacího skladu!“ zvolal Jaroslav Ebel, který právě na dvoře kartáčoval Berta. Pes okamžitě spustil radostný štěkot, jako by tušil, že v útrobách vozu je i něco pro něj.</text:span></text:p>
      <text:p text:style-name="P2">Z kabiny vyskočil zaprášený desátník v ošuntělém plášti. „Lobkovice? Vezu vám proviant a železo. Podepište mi to tu, pane vrchní, ať můžeme skládat. Mám toho dneska ještě moc.“</text:p>
      <text:p text:style-name="P2">Pro Jiřího Konráda to byla vítaná změna od nekonečného přemýšlení nad medailonkem. Společně s Ebelem začali vykládat bedny. Nejdříve přišla na řadu munice. Těžké dřevěné bedny s náboji do pušek Mannlicher M.95, které byly standardní výzbrojí. „Ostré osmičky,“ zamumlal Ebel a s úctou potěžkal balíček nábojů. „Doufám, že je nebudeme muset vystřílet do vzduchu.“</text:p>
      <text:p text:style-name="P2">Kromě střeliva kurýr vynesl i dvě „novostaré“ pušky. Byly to repasované manlicherovky, které měly nahradit ty nejopotřebovanější kousky na stanici, které už měly vyběhané hlavně. Konrád si jednu přitiskl k líci – závěr chodil hladce, dřevo vonělo olejem a starými sklady.</text:p>
      <text:p text:style-name="P3">„<text:span text:style-name="T1">Tohle je pro vás, pane vrchní,“ podal kurýr Konrádovi menší kožené pouzdro. Byla v něm fungl nová signální pistole s krabicí světlic – červených, zelených a bílých. „Rozkaz zemského velitelství. Každý velitel stanice musí být schopen v terénu signalizovat. Zvlášť když máte tyhle případy v lesích.“</text:span></text:p>
      <text:p text:style-name="P2">Konrád cítil, jak mu těžká pistole dodává na vážnosti. Možná mu chyběla intuice, ale teď měl nástroj, jak svolat své muže, až bude v úzkých. Dále bedny obsahovaly zásobu nábojů do osobních pistolí vz. 24 a vz. 27, kterými byli četníci vyzbrojeni.</text:p>
      <text:p text:style-name="P2">Pak přišly na řadu dvě velké bedny s věcným materiálem. „Mýdla, ručníky, nové košile...“ vypočítával desátník. Mezi hromadou erárního prádla však ležel balík, na který Ebel čekal několik měsíců. Nová, na míru šitá uniforma ze silného sukna. Ebel si na ni musel poctivě našetřit z diet, protože erár mu novou po válce už nechtěl uznat.</text:p>
      <text:p text:style-name="P3">„<text:span text:style-name="T1">Konečně nebudu vypadat jako hadrník,“ zasmál se Ebel a přitiskl si blůzu k tělu. Střih mu seděl skvěle, zvýrazňoval jeho široká ramena. I jeho tvář, stále čerstvě oholená, jako by k té nové uniformě najednou patřila víc než k té staré, propálené od táborových ohňů.</text:span></text:p>
      <text:p text:style-name="P2">Posledním kouskem z nákladního auta byl nový postroj pro Berta. Byl z kvalitní černé kůže, s mosazným medailonem čísla slůžebního psa“. „Tak co, Berte? Budeš teď za fešáka,“ drbal Ebel psa za ušima, zatímco mu zkoušel nový postroj. Pes hrdě vypnul hruď, jako by si uvědomoval svou důležitost při hledání zmizelé Elišky.</text:p>
      <text:p text:style-name="P2"><text:soft-page-break/>Když náklaďák odjel, na dvoře zavládlo ticho, které přerušilo až známé troubení. Fouskova škodovka vletěla do brány jako šíp. Detektiv vyskočil z vozu, jeho balonák byl neobvykle čistý, ale v obličeji vypadal unaveně.</text:p>
      <text:p text:style-name="P3">„<text:span text:style-name="T1">Fousku! Jak to vypadá v Brandýse?“ zvolal Konrád, zatímco ukládal signální pistoli do trezoru.</text:span></text:p>
      <text:p text:style-name="P3">„<text:span text:style-name="T1">V Brandýse? Banda zlodějů, co si plete armádní sklady s vlastní spíží,“ odfrkl si detektiv a opřel se o kapotu vozu. „Už je máme pod zámkem. Ale Jiří, potkal jsem vašeho syna Jana. Ukázal mi ten medailonek, co jste našli u mlýna.“</text:span></text:p>
      <text:p text:style-name="P2">Konrád zpozorněl. „A?“</text:p>
      <text:p text:style-name="P2">Fousek si sundal klobouk a uhladil si knír. „Není to československý voják. Ta uniforma na fotografii je stará rakousko-uherská horská pěchota. Pluk, který operoval v italských Alpách. Ale ten medailonek je nový. To znamená, že ho někdo nosí jako upomínku. Jan se teď vrací, ale já jsem jel napřed. Mám jednu teorii o tom cizinci v rakouském plášti, o kterém mluvil Ebel.“</text:p>
      <text:p text:style-name="P2">Ebel, už oblečený v nové uniformě, vyšel ze stanice. Vypadal jako jiný člověk – přísný, profesionální, nebezpečný. „Povídejte, Fousku. Ta bota u Labe mě straší víc než zákopy u Verdunu.“</text:p>
      <text:p text:style-name="P3">„<text:span text:style-name="T1">Mlynář Kasper nebyl jediný, kdo měl dceru,“ řekl tiše Fousek. „Před deseti lety zmizela dívka v sousedním okrese. Taky se našla jen bota. Tehdy se říkalo, že ji vzal 'Horský duch' – samotář, který žije v jeskyních nad Labem a nosí starý plášť svého padlého bratra. Pokud je to on, nehledáme únosce pro peníze. Hledáme někoho, kdo si v lesích staví svůj vlastní, zvrácený svět.“</text:span></text:p>
      <text:p text:style-name="P2">Konrád se podíval na své nové pušky a bedny s municí. „Zítra ráno, jakmile se Roman vrátí od matky a Jan si odpočine, jdeme nahoru. Do těch lesů, kde bota ukazuje směr.“</text:p>
      <text:p text:style-name="P3">„<text:span text:style-name="T1">Půjdu s vámi,“ řekl Ebel a cvakl závěrem jedné z nových manlicherovek. „A Bert půjde první. Tenhle postroj se musí umazat od poctivého pátrání.“</text:span></text:p>
      <text:p text:style-name="P4">Slunce zapadalo za lobkovické kopce a v kanceláři vrchního strážmistra se na stole leskla nová signální pistole. Všichni věděli, že zítřejší den rozhodne. Buď Elišku najdou, nebo se stane jen další smutnou legendou o stínech v rákosí. A Roman, zatímco v novém bytě své matky stěhoval těžkou dubovou skříň, netušil, že zítra bude muset svou poezii vyměnit za prach a olovo.</text:p>
      <text:p text:style-name="P1"/>
      <text:p text:style-name="P1"/>
      <text:h text:style-name="P5" text:outline-level="3"><text:bookmark text:name="kapitola-4-hon-na-horského-ducha"/>Kapitola 4: Hon na Horského ducha</text:h>
      <text:p text:style-name="P2">Čtvrtý den začal dříve, než stačilo vyjít slunce. Vzduch v Lobkovicích byl mrazivý a tráva pokrytá šedivou jinovatkou. Na četnické stanici se svítilo už od čtyř od rána. Vrchní strážmistr Jiří Konrád přecházel po kanceláři a v rukou svíral hlášení, které v noci přivezl jeho syn Jan.</text:p>
      <text:p text:style-name="P2">Mlynář Kasper – jak znělo správné jméno zoufalého otce – seděl v rohu místnosti na dřevěné lavici. Už neplakal, jen strnule hleděl před sebe. Jméno „Kasper“ bylo v kraji vážené, rodina mlynářů zde žila po generace, a o to víc celé městečko zmizením mladé Elišky žilo.</text:p>
      <text:p text:style-name="P3">„<text:span text:style-name="T1">Pane vrchní, jsem zpět,“ ozvalo se ode dveří. Byl to Roman Dostál. Vypadal unaveně, jeho svalnatá postava byla trochu ztuhlá z celodenního stěhování těžkého nábytku, ale byl v plné polní. Uniformu měl čistě vykartáčovanou a jeho knír byl jako vždy bezchybný. „Matka je ubytovaná, otec jí z lázní poslal pozdrav. Jsem připraven do služby.“</text:span></text:p>
      <text:p text:style-name="P3">„<text:span text:style-name="T1">Dobře, Romane. Potřebujeme každého muže,“ kývl Konrád. „Jane, vylož to, co jsi zjistil v Brandýse.“</text:span></text:p>
      <text:p text:style-name="P2">Mladý Jan Konrád, který vypadal po cestě na kole značně vyčerpaně, se napřímil. „Fousek měl pravdu, otče. Ten medailonek s rakouským horským myslivcem... v archivu kasáren jsem našel záznam. Patřil jistému Maxi Weberovi. Padl na frontě v Itálii roku 1917. Měl bratra, Hanuše. Ten se po válce vrátil, ale podle všeho se pomátl. Odmítl odevzdat výstroj a zmizel v lesích. Lidi mu říkají Horský duch. Má prý v kopcích nad Labem skrýš.“</text:p>
      <text:p text:style-name="P2">Jaroslav Ebel, zářící ve své nové, tmavě modré uniformě, si právě kontroloval závěr jedné z nových pušek Mannlicher. „Takže nebojujeme s duchem, ale s bláznem v rakouském plášti. To je mi hned sympatičtější. Berte, ke mně!“</text:p>
      <text:p text:style-name="P2"><text:soft-page-break/>Pes v novém černém postroji okamžitě přiskočil k noze svého pána. Ebel vypadal ve své nové výstroji a s oholenou tváří neuvěřitelně přísně. Jizvy na jeho tváři jako by vyprávěly příběh o tom, že on se nikoho, kdo se schovává v zákopech nebo dírách, nebojí.</text:p>
      <text:p text:style-name="P3">„<text:span text:style-name="T1">Plán je jasný,“ ujal se slova Jiří Konrád a poprvé za celou dobu cítil záblesk jistoty. „Pojedeme k místu, kde se našla ta bota. Fousek pojede svým vozem a vezme Jana, aby šetřili síly. Já s Romanem pojedeme na motokole se sajdkou. Ebel s Bertem se vezou v sajdkáře. Musíme tam být dřív, než slunce rozehřeje stopy.“</text:span></text:p>
      <text:p text:style-name="P2">Výprava vyrazila. Motor Fouskovy škodovky tiše předl, zatímco motokolo pod Romanovým vedením občas nespokojeně prsklo do ranního chicha. Když dorazili k labskému břehu u vysokých pískovcových skal, mlha se začala trhat.</text:p>
      <text:p text:style-name="P2">Fousek vystoupil z vozu, upravil si svůj pověstný balonák a nasadil si klobouk hlouběji do čela. „Tady to je. Bota směřovala k téhle rokli. Je to slepá cesta, pokud neznáte tajné stezky nahoru na hřeben.“</text:p>
      <text:p text:style-name="P2">Ebel pustil Berta k botě, kterou mlynář Kasper identifikoval jako Eliščinu. Pes nasál pach, zakňučel a pak sebevědomě vyrazil směrem do strmého svahu. „Jde po ní!“ vykřikl Ebel a s obdivuhodnou mrštností se pustil za psem.</text:p>
      <text:p text:style-name="P2">Ostatní ho následovali. Cesta byla náročná. Pískovcové kameny klouzaly a mokré listí tvořilo nebezpečnou past. Jan Konrád využíval své mladé síly a pomáhal otci do nejprudších úseků. Roman Dostál, ač po včerejšku unavený, držel tempo a neustále sledoval okolí s puškou připravenou v rukou.</text:p>
      <text:p text:style-name="P2">Najednou Bert nahoře v hustém smrkovém mlází ostře zaštěkal. „Stát!“ zavelel polohlasem Ebel.</text:p>
      <text:p text:style-name="P2">Všichni strnuli. Z mlází se ozvalo zapraskání větví a pak hluboký, sípavý hlas: „Nepřibližujte se! Hora ji přijala! Je to nevěsta pro mého bratra! Max se pro ni vrátil!“</text:p>
      <text:p text:style-name="P2">Konrád pocítil chlad, který neměl nic společného s počasím. Intuice mu konečně něco napovídala – ten muž je šílený a nebezpečný. „Hanuši Webeře! Tady je četnictvo!“ zakřičel Konrád a vytáhl svou novou signální pistoli. „Pusťte tu dívku a vyjděte s rukama nad hlavou!“</text:p>
      <text:p text:style-name="P2">Místo odpovědi vyletěl z mlází kámen, který jen těsně minul Janovu hlavu. Pak se ozvalo zoufalé dívčí zavolání: „Tatínku! Pomoc!“</text:p>
      <text:p text:style-name="P3">„<text:span text:style-name="T1">Elišky!“ vydechl Roman Dostál a bez váhání se vrhl kupředu. Jeho mazanost se projevila – nevyběhl přímo, ale udělal rychlý úhyb za široký kmen buku.</text:span></text:p>
      <text:p text:style-name="P2">Fousek zatím tiše jako stín obcházel skálu z druhé strany. Jeho zkušenosti s hlavolamy mu napovídaly, že takový člověk bude mít víc než jeden východ ze své jeskyně.</text:p>
      <text:p text:style-name="P3">„<text:span text:style-name="T1">Ebele, pusťte Berta!“ nařídil Konrád. Ebel odepnul psovi vodítko. „Berte, drž!“</text:span></text:p>
      <text:p text:style-name="P2">Pes vystřelil jako šíp. Z mlází se ozval řev, rvačka a pak výstřel. Všichni ztuhli. Ale nebyl to zvuk moderní pušky. Byl to tupý rána ze staré předovky. „Berte!“ zařval Ebel s obavou v hlase.</text:p>
      <text:p text:style-name="P2">Vtrhli do malého skalního převisu, který byl maskován větvemi. Uvnitř to páchlo starým masem a vlhkostí. Na zemi zápasil Bert s mužem v roztrhaném rakouském plášti, který se ho snažil tlouci pažbou staré lovecké pušky. Pes ho držel za rukáv a nepouštěl.</text:p>
      <text:p text:style-name="P2">V rohu jeskyně, svázaná a vyděšená, ale na první pohled nezraněná, seděla Eliška Kasperová.</text:p>
      <text:p text:style-name="P2">Jan Konrád k ní okamžitě přiskočil a začal jí řezat pouta. Roman Dostál a Jaroslav Ebel zatím zpacifikovali šíleného samotáře. Hanuš Weber se neustále smál a plakal zároveň, mluvil o horách a o tom, že jeho bratr Max konečně nebude v hrobě sám.</text:p>
      <text:p text:style-name="P2">Vrchní strážmistr Konrád vystoupil z jeskyně na skalní římsu. Dole pod ním se lesklo Labe a v dálce byly vidět střechy Lobkovic. Vytáhl signální pistoli, namířil k nebi a stiskl spoušť. Do ranního nebe vyletěla jasně zelená světlice – znamení úspěchu.</text:p>
      <text:p text:style-name="P3">„<text:span text:style-name="T1">Je konec, pánové,“ řekl Konrád a cítil, jak z něj padá obrovský balvan. „Elišky je zachráněna.“</text:span></text:p>
      <text:p text:style-name="P2">Fousek se objevil za jeho zády, oprašoval si svůj balonák a s úsměvem se díval na světlici. „Dobrá práce, Jiří. Vidíte? Ta intuice tam někde byla, jen potřebovala trochu vyprovokovat.“</text:p>
      <text:p text:style-name="P2">Ale zatímco se všichni radovali, Ebel si všiml něčeho v koutě jeskyně. Pod hromadou starých novin a ukradeného proviantu – který nápadně připomínal ten, co zmizel z brandýských kasáren – ležela zamčená bedna s nápisem „Ministerstvo vnitra – Přísně tajné“.</text:p>
      <text:p text:style-name="P3"><text:soft-page-break/>„<text:span text:style-name="T1">Fousku, podívejte se na tohle,“ zavolal Ebel. Detektivův obličej okamžitě zvážněl. „Zdá se, že náš Horský duch nebyl jen blázen, ale někdo ho využíval jako úkryt pro mnohem větší věci, než je mlynářova dcera.“</text:span></text:p>
      <text:p text:style-name="P4">Kapitola čtvrtá končila vítězstvím, ale nad obzorem se začínal rýsovat stín posledního tajemství, které spojovalo zmizelou dívku, brandýská kasárna a zapomenuté dokumenty v jeskyni.</text:p>
      <text:p text:style-name="P1"/>
      <text:p text:style-name="P1"/>
      <text:h text:style-name="P5" text:outline-level="3"><text:bookmark text:name="kapitola-5-dva-bertové-a-klid-v-lobkovicích"/>Kapitola 5: Dva Bertové a klid v Lobkovicích</text:h>
      <text:p text:style-name="P2">Týden po dramatické záchraně Elišky Kasperové se nad lobkovickou četnickou stanicí rozhostil zasloužený klid. Hanuš Weber, onen nešťastný „Horský duch“, byl pod dozorem lékařů převezen do ústavu a tajná bedna z jeho jeskyně, kterou objevil Ebel, vyvolala v Brandýse pořádné pozdvižení. Ukázalo se, že zkorumpovaný hospodářský důstojník z kasáren využíval Weberův strach a jeskyni jako mezisklad pro kradený proviant a erární dokumenty, které chtěl prodat dál. Fousek si mohl připsat další vyřešený případ a stanice v Lobkovicích si získala uznání až u zemského velitelství.</text:p>
      <text:p text:style-name="P2">Toho rána stáli všichni na dvoře. Vrchní strážmistr Jiří Konrád, který za poslední dny viditelně pookřál a získal tolik potřebnou velitelskou jistotu, si právě upravoval opasek, když se na příjezdové cestě objevil linkový autobus.</text:p>
      <text:p text:style-name="P2">Z vozu vystoupil muž, kterého by na první pohled skoro nepoznali. Robert Dostál. Nejstarší člen stanice kráčel pružně, záda měl rovná jako pravítko a v obličeji mu chyběl ten obvyklý výraz utrpení, který ho provázel kvůli bolavým kloubům. V jedné ruce svíral kufr a v druhé nesl proutěný košík s víkem.</text:p>
      <text:p text:style-name="P3">„<text:span text:style-name="T1">Táto!“ vyhrkl Roman Dostál a rozeběhl se k otci. „Ty vypadáš o deset let mladší!“</text:span></text:p>
      <text:p text:style-name="P2">Robert se široce usmál a objal syna. „Ty lázně v Poděbradech, to byl zázrak, chlapče. Klouby mě nebolí, v kříži mě nepíchá a cítím se, jako bych mohl znovu odsloužit celou válku.“</text:p>
      <text:p text:style-name="P2">Jiří Konrád přistoupil k příteli a pevně mu stiskl ruku. „Vítejte zpět, Roberte. Chyběl jste nám tu. Zvlášť ta vaše místní znalost.“</text:p>
      <text:p text:style-name="P3">„<text:span text:style-name="T1">Slyšel jsem o té mlynářově dceři,“ přikývl Robert vážně. „Dobrá práce, Jiří. Opravdu dobrá. Ale vidím, že se tu děly věci i v mé nepřítomnosti. Ebel vypadá jako ze škatulky a Janovi nějak narostla ramena.“</text:span></text:p>
      <text:p text:style-name="P2">V tu chvíli se z proutěného košíku ozvalo tiché, ale důrazné „mňau“. Robert košík položil na zem a odklopil víko. Ven vyskočil urostlý, uhelně černý kocour s jasně zelenýma očima. Okamžitě se otřel o Robertovu nohu a pak se sebevědomě rozhlédl po dvoře.</text:p>
      <text:p text:style-name="P3">„<text:span text:style-name="T1">Představuji vám nového člena stanice,“ prohlásil Robert s hrdostí v hlase. „Ujal jsem se ho cestou z lázní. Byl to sirotek u jedné hospody. Říkám mu Bertík, nebo prostě Bert.“</text:span></text:p>
      <text:p text:style-name="P2">Na dvoře zavládlo vteřinové ticho, které přerušilo až hlasité odfrknutí Jaroslava Ebela. „Bert? Roberte, vy jste se v těch lázních zbláznil? Tady u nohy mi sedí Bert!“ ukázal Ebel na svého německého ovčáka, který právě zmateně nakláněl hlavu a pozoroval černého kocoura.</text:p>
      <text:p text:style-name="P2">Robert se jen klidně usmál. „Vím, Jaroslave. Ale tohle je Bertík pro vnitřní potřebu. Ptal jste se mě, Jiří, proč jsem ho vzal. Odpověď je jednoduchá: delší dobu nám tu v kancelářích a ve skladu proviantu běhají myši. Pastičky nefungují, jedy smrdí a jsou nebezpečné pro vašeho psa. Přirozený predátor je nejlepší řešení. A tenhle kocour je lovec od pána boha. Navíc, jak jsem zjistil, on a já si prostě notujeme. Máme stejný rytmus – rádi se vyhříváme na sluníčku a oba nesnášíme průvan.“</text:p>
      <text:p text:style-name="P2">Kocour Bertík, jako by chtěl potvrdit jeho slova, ladně vyskočil na zídku, krátce se podíval na velkého psa a pak se začal s naprostým klidem čistit. Pes Albert (Bert) k němu přišel, očichal ho a pak jen spokojeně zavrtěl ocasem. Zdálo se, že zvířecí hierarchie byla nastavena během několika vteřin.</text:p>
      <text:p text:style-name="P3">„<text:span text:style-name="T1">Takže budeme mít dva Berty,“ zasmál se Jan Konrád. „Jeden bude hlídat venku a druhý vevnitř.“</text:span></text:p>
      <text:p text:style-name="P2">Odpoledne se na stanici zastavil i detektiv Fousek. Přijel svým vozem Škoda Laurin &amp; Klement, tentokrát bez balonáku, jen v lehké košili a vestě. Přivezl bednu piva a vyhlášené uzeniny z Brandýsa, aby oslavili Robertův návrat i úspěšné ukončení případu.</text:p>
      <text:p text:style-name="P3"><text:soft-page-break/>„<text:span text:style-name="T1">Mám pro vás novinku,“ oznámil Fousek, zatímco Bertík (kocour) mu už seděl na klíně a předl. „Mlynář Kasper vzkazuje, že Eliška už je v pořádku. A protože je Roman takový poeta a fotograf, mlynář by byl rád, kdyby mu udělal rodinný portrét u mlýnského kola. Prý za to bude doživotní zásoba mouky pro celou stanici.“</text:span></text:p>
      <text:p text:style-name="P2">Roman se zazubil a pohladil svůj knír. „To je nabídka, kterou poeta nemůže odmítnout.“</text:p>
      <text:p text:style-name="P2">Když slunce začalo zapadat za lobkovické kopce, seděli četníci na lavičce před stanicí. Robert Dostál vyprávěl o procedurách v lázních, Ebel čistil svou novou uniformu, Jan cvičil s Bertem (psem) a Jiří Konrád se díval na své muže. Cítil se vděčný. Měl stanici, která fungovala – se starou zkušeností Roberta, mazaností Romana, silou Jana a neústupností Ebela. A s Fouskem v zádech, který sice vždycky trochu vyčníval, ale patřil k nim.</text:p>
      <text:p text:style-name="P2">Lobkovice byly v bezpečí. A i kdyby se v noci do skladu vloudila ta nejmenší myš, černý Bertík už byl ve střehu, připraven bránit klid a pořádek stejně ostražitě jako muži v petroleových uniformách.</text:p>
      <text:p text:style-name="P4">Příběh o nezvěstné dívce skončil, ale život na četnické stanici v Lobkovicích, s jejími dvěma Berty a jednou starou škodovkou, plynul dál v poklidném rytmu první republiky.</text:p>
      <text:p text:style-name="P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Inter" svg:font-family="Inter, sans-serif"/>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Andale Sans UI" svg:font-family="'Andale Sans UI'" style:font-family-generic="system" style:font-pitch="variable"/>
    <style:font-face style:name="MS Gothic" svg:font-family="'MS Gothic'" style:font-family-generic="system" style:font-pitch="variable"/>
    <style:font-face style:name="Tahoma" svg:font-family="Tahom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2pt" style:language-asian="ja" style:country-asian="JP" style:font-size-complex="12pt" style:language-complex="fa" style:country-complex="IR"/>
    </style:default-style>
    <style:default-style style:family="paragraph">
      <style:paragraph-properties fo:hyphenation-ladder-count="no-limit" style:text-autospace="ideograph-alpha" style:punctuation-wrap="hanging" style:line-break="strict" style:tab-stop-distance="1.245cm" style:writing-mode="page"/>
      <style:text-properties style:use-window-font-color="true" style:font-name="Times New Roman" fo:font-size="12pt" fo:language="de" fo:country="DE" style:letter-kerning="true" style:font-name-asian="Andale Sans UI" style:font-size-asian="12pt" style:language-asian="ja" style:country-asian="JP" style:font-name-complex="Tahoma" style:font-size-complex="12pt" style:language-complex="fa" style:country-complex="IR"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language="zxx" fo:country="none" style:language-asian="zxx" style:country-asian="none" style:language-complex="zxx" style:country-complex="non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ndale Sans UI" style:font-size-asian="14pt" style:font-name-complex="Tahoma"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Heading_20_3" style:display-name="Heading 3" style:family="paragraph" style:parent-style-name="Heading" style:next-style-name="Text_20_body" style:default-outline-level="3" style:list-style-name="" style:class="text">
      <style:text-properties style:font-name="Times New Roman" fo:font-size="14pt" fo:font-weight="bold" style:font-name-asian="MS Gothic" style:font-size-asian="14pt" style:font-weight-asian="bold" style:font-name-complex="Tahoma" style:font-size-complex="14pt" style:font-weight-complex="bold"/>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09-04-16T11:32:02.64</meta:creation-date>
    <meta:editing-duration>PT3H24M35S</meta:editing-duration>
    <meta:editing-cycles>4</meta:editing-cycles>
    <meta:generator>OpenOffice/4.1.9$Win32 OpenOffice.org_project/419m1$Build-9805</meta:generator>
    <dc:date>2026-07-05T16:49:21.46</dc:date>
    <meta:document-statistic meta:table-count="0" meta:image-count="0" meta:object-count="0" meta:page-count="8" meta:paragraph-count="127" meta:word-count="4905" meta:character-count="29781"/>
    <meta:user-defined meta:name="Info 1"/>
    <meta:user-defined meta:name="Info 2"/>
    <meta:user-defined meta:name="Info 3"/>
    <meta:user-defined meta:name="Info 4"/>
  </office:meta>
</office:document-meta>
</file>