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Inter" svg:font-family="Inter, sans-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color="#000000" fo:font-size="14pt" style:font-size-asian="14pt" style:font-size-complex="14pt"/>
    </style:style>
    <style:style style:name="P2" style:family="paragraph" style:parent-style-name="Standard">
      <style:text-properties fo:font-variant="normal" fo:text-transform="none" fo:color="#000000" style:font-name="Inter" fo:font-size="14pt" fo:letter-spacing="normal" fo:font-style="normal" fo:font-weight="bold" style:font-size-asian="14pt" style:font-size-complex="14pt"/>
    </style:style>
    <style:style style:name="P3"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style:font-name="Inter" fo:font-size="10.5pt" fo:letter-spacing="normal" fo:font-style="normal" fo:font-weight="normal"/>
    </style:style>
    <style:style style:name="P4"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style:font-name="Inter" fo:font-size="10.5pt" fo:letter-spacing="normal" fo:font-style="normal" fo:font-weight="normal" style:font-size-asian="14pt" style:font-size-complex="14pt"/>
    </style:style>
    <style:style style:name="P5"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fo:letter-spacing="normal"/>
    </style:style>
    <style:style style:name="P6" style:family="paragraph" style:parent-style-name="Text_20_body">
      <style:paragraph-properties fo:margin-left="0cm" fo:margin-right="0cm" fo:margin-top="0cm" fo:margin-bottom="0.212cm" fo:orphans="2" fo:widows="2" fo:text-indent="0cm" style:auto-text-indent="false"/>
    </style:style>
    <style:style style:name="P7" style:family="paragraph" style:parent-style-name="Text_20_body">
      <style:paragraph-properties fo:margin-left="0cm" fo:margin-right="0cm" fo:margin-top="0cm" fo:margin-bottom="0.212cm" fo:orphans="2" fo:widows="2" fo:text-indent="0cm" style:auto-text-indent="false"/>
      <style:text-properties fo:color="#000000" fo:font-size="14pt" style:font-size-asian="14pt" style:font-size-complex="14pt"/>
    </style:style>
    <style:style style:name="P8" style:family="paragraph" style:parent-style-name="Heading_20_3">
      <style:paragraph-properties fo:margin-left="0cm" fo:margin-right="0cm" fo:margin-top="0cm" fo:margin-bottom="0.212cm" fo:orphans="2" fo:widows="2" fo:text-indent="0cm" style:auto-text-indent="false"/>
      <style:text-properties fo:font-variant="normal" fo:text-transform="none" fo:color="#000000" style:font-name="Inter" fo:font-size="14pt" fo:letter-spacing="normal" fo:font-style="normal" fo:font-weight="bold" style:font-size-asian="14pt" style:font-size-complex="14pt"/>
    </style:style>
    <style:style style:name="P9" style:family="paragraph" style:parent-style-name="Text_20_body">
      <style:paragraph-properties fo:margin-left="0cm" fo:margin-right="0cm" fo:margin-top="0cm" fo:margin-bottom="0cm" fo:orphans="2" fo:widows="2" fo:text-indent="0cm" style:auto-text-indent="false"/>
      <style:text-properties fo:font-variant="normal" fo:text-transform="none" fo:color="#000000" style:font-name="Inter" fo:font-size="10.5pt" fo:letter-spacing="normal" fo:font-style="normal" fo:font-weight="normal"/>
    </style:style>
    <style:style style:name="P10" style:family="paragraph" style:parent-style-name="Text_20_body">
      <style:paragraph-properties fo:margin-left="0cm" fo:margin-right="0cm" fo:margin-top="0cm" fo:margin-bottom="0cm" fo:orphans="2" fo:widows="2" fo:text-indent="0cm" style:auto-text-indent="false"/>
      <style:text-properties fo:font-variant="normal" fo:text-transform="none" fo:color="#000000" fo:letter-spacing="normal"/>
    </style:style>
    <style:style style:name="P11" style:family="paragraph" style:parent-style-name="Heading_20_3">
      <style:text-properties fo:font-variant="normal" fo:text-transform="none" fo:color="#ffffff" style:font-name="Inter" fo:font-size="14pt" fo:letter-spacing="normal" fo:font-style="normal" fo:font-weight="bold" style:font-size-asian="14pt" style:font-size-complex="14pt"/>
    </style:style>
    <style:style style:name="P12" style:family="paragraph" style:parent-style-name="Heading_20_3">
      <style:text-properties fo:font-variant="normal" fo:text-transform="none" fo:color="#000000" style:font-name="Inter" fo:font-size="14pt" fo:letter-spacing="normal" fo:font-style="normal" fo:font-weight="bold" style:font-size-asian="14pt" style:font-size-complex="14pt"/>
    </style:style>
    <style:style style:name="T1" style:family="text">
      <style:text-properties style:font-name="Inter" fo:font-size="10.5pt" fo:font-style="normal" fo:font-weight="normal"/>
    </style:style>
    <style:style style:name="T2" style:family="text">
      <style:text-properties fo:color="#000000"/>
    </style:style>
    <style:style style:name="T3" style:family="text">
      <style:text-properties fo:font-variant="normal" fo:text-transform="none" fo:color="#000000" style:font-name="Inter" fo:font-size="10.5pt" fo:letter-spacing="normal" fo:font-style="normal" fo:font-weight="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1" text:outline-level="3"><text:bookmark text:name="kapitola-1-pondělí-3-srpna-1932--prázdná-židle-a-plný-dvůr"/><text:span text:style-name="T2">Kapitola 1: Pondělí 3. srpna 1932 – Prázdná židle a plný dvů</text:span>r</text:h>
      <text:p text:style-name="P3">Slunce se opíralo do střech Lobkovic s nevídanou intenzitou hned od brzkého rána. Srpnový žár roku 1932 sliboval den, kdy se i asfalt na silnicích bude lepit k botám. Na četnické stanici však vládl neobvyklý ruch. Před budovou stál připravený motocykl se sajdkou a vedle něj vrchní strážmistr Jiří Konrád, který si naposledy kontroloval zapnutí koženého kufru.</text:p>
      <text:p text:style-name="P5">„<text:span text:style-name="T1">Tak já jedu, pánové,“ prohlásil Konrád a otřel si kapky potu z čela. „Tři dny v Praze na školení velitelů. Prý se budeme učit o moderních metodách daktyloskopie a motorizaci sboru. Abych řekl pravdu, v tomhle vedru bych raději seděl u Labe s prutem.“</text:span></text:p>
      <text:p text:style-name="P3">Robert Dostál, který se před stanicí opíral o hůl, kterou už teď nosil spíše ze zvyku než z nutnosti, se usmál. Jeho postava byla po ozdravném pobytu v Poděbradech pružnější, chůze jistější a oči, orámované vráskami od smíchu, zářily klidem. „Nebojte se, pane vrchní. My to tu s chlapci ukočírujeme. Užijte si hlavní město a pozdravujte na zemském velitelství.“</text:p>
      <text:p text:style-name="P3">Jakmile Konrádův stroj zmizel v oblaku prachu, Robert Dostál se zhluboka nadechl. Pocítil známé svrbění v dlaních. Zastupování velitele mu sedělo. Měl přirozenou autoritu a místní lidé mu důvěřovali víc než komukoliv jinému. Došel k velkému psacímu stolu v kanceláři a s úlevou se posadil. Na stůl okamžitě vyskočil černý kocour Bertík a začal se dožadovat pozornosti.</text:p>
      <text:p text:style-name="P5">„<text:span text:style-name="T1">Tak co, jmenovče,“ zamumlal Robert a drbal kocoura pod bradou. „Dneska velíme my dva. Tak se do toho pustíme.“</text:span></text:p>
      <text:p text:style-name="P3">Zatloukl na dveře a do místnosti vstoupili ostatní. Roman Dostál, jehož knír byl stále stejně hrdě pěstovaný, Jaroslav Ebel se svým psem Bertem a mladý, teď už plně kvalifikovaný četník Jan Konrád.</text:p>
      <text:p text:style-name="P5">„<text:span text:style-name="T1">Tak pánové, rozpis na dnešek,“ začal Robert tónem zkušeného stratéga. „Jiří je pryč, ale práce neubylo. Máme tu hlášení od řezníka Kroupy. Někdo mu v noci ze sklepa odnesl tři věnce buřtů a dvě šunky. Jaroslave, to je práce pro tebe a pro Berta. Doufám, že pes ty šunky nenajde až v žaludku.“</text:span></text:p>
      <text:p text:style-name="P3">Ebel, který v nové uniformě působil jako ztělesnění zákona, jen stroze přikývl. „Berte, slyšels to? Jdeme na lov. Ale ty buřty jsou erární majetek, jasný?“ Pes na souhlas krátce štěkl.</text:p>
      <text:p text:style-name="P5">„<text:span text:style-name="T1">Romane, Jane,“ pokračoval Robert. „U školy zmizelo kolo pana učitele Marka. Klasická krádež za bílého dne. Pan učitel je z toho nešťastný, prý na něm jezdí do archivu v Brandýse. Projděte zastavárny a podívejte se u převozníka, jestli ho někdo nepřevážel přes řeku.“</text:span></text:p>
      <text:p text:style-name="P3">Jakmile se muži rozešli, na dvůr s kvičením brzd vjel Laurin &amp; Klement detektiva Fouska. Fousek vystoupil, balonák měl ležérně přehozený přes ruku a klobouk v ruce. Vypadal otráveně.</text:p>
      <text:p text:style-name="P5">„<text:span text:style-name="T1">Dobrý den, Roberte,“ zahučel Fousek a zapadl do křesla pro návštěvy. „Vy tu dnes velíte? To je dobře. Máte chvíli na jednoho zneuznaného soukromého pátrače?“</text:span></text:p>
      <text:p text:style-name="P3">Robert se uculil. „Copak, Fousku? Velké případy došly?“</text:p>
      <text:p text:style-name="P5">„<text:span text:style-name="T1">Kéž by,“ povzdechl si detektiv. „Mám tu na krku paní starostovou z vedlejší vsi. Je přesvědčená, že jí pan starosta nasazuje parohy s mladou učitelkou hudby. Chce, abych ho sledoval dnem i nocí. A k tomu tu mám jednoho úředníka z berního úřadu, který má podezření, že místní hokynář špatně odvádí dávky z lihu. Samé malichernosti, Roberte. Člověk s mým mozkem by měl řešit vraždy v Orient expresu, a ne sledovat, jestli starosta koupil učitelce kytici růží.“</text:span></text:p>
      <text:p text:style-name="P3">Robert se rozesmál. „To je ten každodenní den, Fousku. Ale víte co? Když už tady u toho úředníka budete, podívejte se mu na ty papíry pořádně. Třeba tam najdete něco, co nám pomůže s tou krádeží u řezníka. Zloděj buřtů musí někde ten lup zpeněžit.“</text:p>
      <text:p text:style-name="P3">Dopoledne plynulo v líném srpnovém tempu. Jan a Roman procházeli nábřeží. Roman využíval své poetické výmluvnosti, aby z lidí vypáčil, kdo se kolem školy ochomýtal. „Víte, paní Nováková,“ říkal jedné ze sousedek, „kolo je pro učitele jako křídla pro ptáka. Bez něj je jeho vědění uvězněno v jedné budově.“ Žena, okouzlena Romanovým přednesem, si náhle vzpomněla na mladíka v kostkované čepici, který se u školy motal s velkými kleštěmi.</text:p>
      <text:p text:style-name="P3">Mezitím Ebel v řeznictví sledoval, jak Bert napjatě čenichá u sklepního okna. „Tak co, starý brachu? Kudy šli?“ Bert vyrazil směrem k lesu za městem. Ebel, který měl i přes svůj drsný zevnějšek pro svého psa slabost, ho následoval dlouhými kroky. Na kraji lesa Bert zastavil u staré kůlny na dříví. Zevnitř se ozývalo podezřelé mlaskání.</text:p>
      <text:p text:style-name="P3"><text:soft-page-break/>Když Ebel rozkopl dveře, našel tam místního obecního povaleče Pepu, jak se právě cpe druhou šunkou. Vedle něj leželo ukradené učitelovo kolo.</text:p>
      <text:p text:style-name="P5">„<text:span text:style-name="T1">No tohle,“ ucedil Ebel a vytáhl pouta. „Spojení příjemného s užitečným. Pepo, ty jsi ale kus vola. Krást řezníkovi a ještě u toho sedět v kradeném dopravním prostředku.“</text:span></text:p>
      <text:p text:style-name="P3">Odpoledne se všichni sešli na stanici. Robert Dostál spokojeně zapisoval úspěchy dne. Kolo bylo vráceno, buřty (tedy to, co z nich zbylo) zajištěny a Pepa seděl v cele v suterénu.</text:p>
      <text:p text:style-name="P3">Fousek se vrátil později večer, vypadal o něco spokojeněji. „Tak si představte, Roberte. Ten starosta opravdu u učitelky byl. Ale ne kvůli milostným pletkám. Učil se tajně hrát na harmoniku, aby mohl paní starostové zahrát k výročí svatby. Ta ženská ho málem nechala zatknout pro cizoložství a on přitom jen trénoval valčík.“</text:p>
      <text:p text:style-name="P3">Robert se zasmál a pohladil kocoura Bertíka, který mu právě usnul na klíně. „Vidíte, Fousku. Někdy je pravda prostší než detektivka. První den bez Jiřího jsme zvládli. Ale cítím, že úterý nám přinese něco peprnějšího. Má být ještě větší horko a to lidem vždycky víc leze na mozek.“</text:p>
      <text:p text:style-name="P3">Slunce zapadlo, Lobkovice utichly a na stanici zůstal jen Robert, který při svitu petrolejky dopisoval hlášení. Jeho záda držela, klouby mlčely a on se cítil ve své kůži jako už dlouho ne. Pondělí bylo u konce, ale srpnový týden teprve začínal.</text:p>
      <text:p text:style-name="P1"/>
      <text:h text:style-name="P12" text:outline-level="3"><text:bookmark text:name="kapitola-2-úterý-4-srpna-1932--krvavý-soumrak"/>Kapitola 2: Úterý 4. srpna 1932 – Krvavý soumrak</text:h>
      <text:p text:style-name="P3">Úterní ráno v Lobkovicích připomínalo výheň. Už v osm hodin ráno ukazoval teploměr na stěně stanice osmadvacet stupňů a vzduch se ani nepohnul. Prach na cestách byl tak jemný, že pronikal i skrze zavřená okna, a v kancelářích bzučaly mouchy tak líně, jako by i pro ně byl let přílišnou námahou.</text:p>
      <text:p text:style-name="P3">Robert Dostál seděl za stolem vrchního, košili u krku rozepnutou a rukávy vyhrnuté. Cítil se neobyčejně dobře. Ozdravný pobyt v Poděbradech skutečně vykonal zázrak – záda ho sice v tom horku trochu pálila, ale klouby byly ohebné a on se poprvé po letech necítil jako starý vrak. Na stole před ním leželo několik hlášení, která v podstatě jen potvrzovala letní letargii městečka.</text:p>
      <text:p text:style-name="P5">„<text:span text:style-name="T1">Tak co tu máme dnes, pánové?“ protáhl se Robert a podíval se na své mužstvo. Jan Konrád právě utíral pot z čela. „Nahlášená krádež prádla z bělidla u paní Ryšavé. Prý jí zmizely tři vyšívané ubrusy. A pak tu máme spor o hranici pastvy u Horního lesa, prý tam někdo úmyslně posunul kolíky.“</text:span></text:p>
      <text:p text:style-name="P3">Roman Dostál, který si právě čistil objektiv svého fotoaparátu, si povzdechl. „V tomhle horku řešit ubrusy a kolíky, to je na sáhnutí na rozum. Lidé jsou podráždění, tati. I pan starosta se ráno u pumpy tvářil, jako by mu někdo vypustil rybník.“</text:p>
      <text:p text:style-name="P3">Ebel, sedící v koutě s Bertem, jen mlčky přikývl. Pes ležel na dlaždicích a těžce oddechoval, hledaje aspoň kousek chladu. „I Bert je z toho vedra na nic. Čich mu sice slouží, ale v tomhle prachu by nenašel ani udírnu, kdyby stála metr od něj.“</text:p>
      <text:p text:style-name="P3">Dopoledne a odpoledne proběhlo v poklidném řešení těchto drobných křivd. Roman a Jan se vydali k paní Ryšavé, kde zjistili, že ubrusy neodnesl zloděj, ale silný poryv větru, který je srazil do potoka, kde se zachytily o kořeny. Ebel u Horního lesa s ledovým klidem domluvil dvěma rozhádaným sousedům, přičemž jeho jizvy na tváři a statná postava působily jako dostatečný argument pro okamžitý smír.</text:p>
      <text:p text:style-name="P3">Kolem šesté večer se horko stalo téměř nesnesitelným. Robert Dostál se podíval na své muže. Byli zaprášení, unavení a propocení skrz naskrz. „Víte co, chlapci?“ řekl Robert otcovským tónem. „Jiří tu není a já tu velím. Vydejte se k Labi, shoďte ty uniformy a pořádně se osvěžte. A pak se stavte v hostinci u mola, nechte si natočit jedno vychlazené na můj účet. Já to tu s Bertíkem dopíšu a pohlídám. Stejně se v tomhle vedru nikomu nic nechce.“</text:p>
      <text:p text:style-name="P3">Mužstvo se nemuselo nechat pobízet. Jan, Roman i Ebel se psem Bertem se s díky vytratili. Stanice utichla. Robert osaměl v budově, jen kocour Bertík se líně převaloval na skříni s kartotékou. Robert si zapálil dýmku, otevřel okno dokořán, aby dovnitř pustil aspoň náznak večerního vánku, a začal do knihy služeb zapisovat hlášení o nalezených ubrusech.</text:p>
      <text:p text:style-name="P3">Klid trval asi hodinu. Právě když slunce začalo klesat za obzor a barvit oblohu do rýsované rudé, ozvalo se na dvoře prudké brzdění vozu. Robert zpozorněl. To neznělo jako Fouskova škodovka. Sáhl instinktivně po své pistoli vz. 24, kterou měl v pouzdře u boku.</text:p>
      <text:p text:style-name="P3"><text:soft-page-break/>Dveře stanice se nerozlétly, ale byly doslova vykopnuty. Dovnitř vtrhli tři muži. Měli na obličejích černé šátky a v rukou drželi krátké střelné zbraně. Nebyli to žádní drobní zlodějíčci buřtů. Pohybovali se s vojenskou přesností.</text:p>
      <text:p text:style-name="P5">„<text:span text:style-name="T1">Ruce vzhůru, četníku!“ zařval první z nich.</text:span></text:p>
      <text:p text:style-name="P3">Robert Dostál, navzdory svému věku a překvapení, zareagoval s bleskovou odvahou, kterou v sobě probudil z dob své největší slávy. Strhl pistoli z pouzdra a vypálil. Kulka zasáhla rám dveří a donutila útočníky k mžikovému krytí. Jenže byli tři.</text:p>
      <text:p text:style-name="P3">Místnost zaplnil ohlušující řev výstřelů a štiplavý kouř z bezdýmého prachu. Robert pocítil ostrou, pálivou bolest v pravém rameni. Pistole mu vypadla z ruky. Vzápětí ho další zásah srazil na kolena – kulka mu prošla stehnem.</text:p>
      <text:p text:style-name="P5">„<text:span text:style-name="T1">Ty starý blázne,“ ucedil jeden z útočníků a udeřil Roberta pažbou pistole do spánku. Robert padl k zemi, vědomí se mu začalo halit do tmy, ale stále vnímal, co se děje.</text:span></text:p>
      <text:p text:style-name="P3">Kocour Bertík prskl a vyrazil útočníkovi po noze, ale ten ho surově odkopl. „Rychle, kde je ta mapa?“ sykl druhý útočník. „Tady, v trezoru velitele. Konrád ji tam nechal před odjezdem.“</text:p>
      <text:p text:style-name="P3">Slyšel skřípění páčidla a zvuk trhaného papíru. Útočníci přesně věděli, pro co jdou. Nechtěli peníze, nechtěli zabavené šunky. Jejich cílem byla přísně tajná mapa s načrtnutými trasami skrytých telegrafních spojení mezi okresním četnickým velitelstvím a strategickými body v pohraničí. Mapa, která by v rukou cizí mocnosti nebo organizovaného zločinu mohla ochromit komunikaci celého kraje.</text:p>
      <text:p text:style-name="P5">„<text:span text:style-name="T1">Máme to. Padáme!“</text:span></text:p>
      <text:p text:style-name="P3">Robert se pokusil zvednout, ale noha mu vypověděla službu. Viděl jen boty útočníků mizící ve dveřích a slyšel burácení motoru, který se vzdaloval směrem k severu.</text:p>
      <text:p text:style-name="P3">Ticho, které následovalo, bylo děsivé. Robert ležel v louži vlastní krve na podlaze své milované stanice. Vedle něj se krčil otřesený kocour Bertík a olizoval mu ruku. Robert s vypětím všech sil doplazil k telefonu na zdi, ale drát byl přeříznutý.</text:p>
      <text:p text:style-name="P3">Když se o půl hodiny později vrátili Roman, Jan a Ebel, veselí z koupání v Labi, našli stanici v troskách a svého zastupujícího velitele v bezvědomí.</text:p>
      <text:p text:style-name="P5">„<text:span text:style-name="T1">Tati! Bože, tati!“ vykřikl Roman a okamžitě se vrhl k otci. Ebel bleskově vytáhl obvazy, zatímco Jan vyběhl ven, aby se pokusil najít jakoukoliv stopu po voze.</text:span></text:p>
      <text:p text:style-name="P3">Fousek, který dorazil jen o pár minut později, když zaslechl výstřely, stál uprostřed místnosti a díval se na prázdný trezor. Jeho tvář byla poprvé za roky naprosto bledá. „To nebyla malichernost, chlapci,“ zašeptal. „Tohle byla profesionální akce. Ukradli nervovou soustavu našeho velení.“</text:p>
      <text:p text:style-name="P3">Robert Dostál otevřel oči, jeho pohled byl zastřený bolestí, ale pevný. „Jiří...“ vydechl. „Musíte... musíte to říct Jiřímu. Ta mapa... nesmí opustit okres.“</text:p>
      <text:p text:style-name="P9">Úterní večer skončil krví na podlaze a pocitem naprosté porážky. Každodenní den se proměnil v boj o přežití a v Lobkovicích poprvé po dlouhé době zavládl skutečný strach. A Robert, který se tak radoval ze svého zdravého těla, teď musel čelit ránám, které mu lázně v Poděbradech nevyléčí.</text:p>
      <text:p text:style-name="P9"/>
      <text:p text:style-name="P9"/>
      <text:h text:style-name="P12" text:outline-level="3"><text:bookmark text:name="kapitola-3-stanné-právo-v-ulicích"/>Kapitola 3: Stanné právo v ulicích</text:h>
      <text:p text:style-name="P4">Roman stál nad otcem a v uších mu třeštilo. Pach spáleného střelného prachu se mísil s dusivým horkem srpnového večera. Pohled na krev na podlaze ho na vteřinu ochromil, ale pak v něm něco cvaklo. Šok vystřídal chladný, velitelský pud.</text:p>
      <text:p text:style-name="P5">„<text:span text:style-name="T1">Fousku, startuj auto! Okamžitě!“ zařval Roman tak silně, až se Bertík na skříni naježil. „Honzo, ty pojedeš s nimi. Budeš na tátu dohlížet, nesmí nám cestou vykrvácet. Jarda ti pomůže ho naložit.“</text:span></text:p>
      <text:p text:style-name="P3">Jan Konrád, bílý jako stěna, jen mechanicky přikývl. Společně s Ebelem (Jardou) opatrně zvedli bezvládného Roberta. „Opatrně na tu nohu,“ sykl Jarda a utahoval improvizovaný obvaz. Když Roberta uložili na zadní sedadlo Fouskovy škodovky, Roman se naklonil k Honzovi.</text:p>
      <text:p text:style-name="P5">„<text:span text:style-name="T1">Poslouchej mě, Honzo. Jakmile dorazíte do Brandýsa a předáte tátu doktorům, okamžitě běž na okresní velitelství. Najdi výkonného kapitána Skácela. Musíš mu popsat každý detail. Že ukradli tu </text:span><text:soft-page-break/><text:span text:style-name="T1">mapu, že otec je raněný a že jsme pod útokem profesionálů. Vyřiď mu, že žádám o okamžitou pomoc vojska z brandýských kasáren. Tohle není obyčejná loupež, to je válka!“</text:span></text:p>
      <text:p text:style-name="P5">„<text:span text:style-name="T1">Spolehni se, Romane. Dohlédnu na něj,“ vydechl Honza a naskočil do vozu. Fousek zařadil rychlost a auto s kvílením pneumatik zmizelo v prachu cesty směrem na jih.</text:span></text:p>
      <text:p text:style-name="P3">Roman se zhluboka nadechl a otočil se k Jardovi Eblovi. „Tak, Jardo, zůstali jsme tu sami se psem. Musíme...“</text:p>
      <text:p text:style-name="P3">Slovo nedokončil. Městečkem otřásl dunivý výbuch. Zvuk přišel od náměstí, od budovy obecní strážnice. Vzápětí se do ticha noci zakousla prudká salva ran z pušek, doprovázená křikem a zvukem rozbíjeného skla.</text:p>
      <text:p text:style-name="P5">„<text:span text:style-name="T1">To byla strážnice!“ vykřikl Jarda a instinktivně sáhl po své pušce Manlicher, kterou měl přehozenou přes rameno. „Ti parchanti se nespokojili s mapou. Oni chtějí zlikvidovat jakýkoliv odpor!“</text:span></text:p>
      <text:p text:style-name="P5">„<text:span text:style-name="T1">Všeobecný poplach,“ procedil Roman mezi zuby. „Jardo, jdeme tam. Musíme jim pomoct, než ty kluky na strážnici postřílejí jako králíky.“</text:span></text:p>
      <text:p text:style-name="P3">Vyběhli ven do houstnoucího šera. Ulice byly liduprázdné, lidé v hrůze zalézali do sklepů. Když dorazili k rohu ulice vedoucí na náměstí, naskytl se jim děsivý pohled. Přední část obecní strážnice byla v plamenech – nejspíš po výbuchu granátu. Skupina mužů v tmavých pláštích a s maskami na obličejích pálila zpoza kašny a rohů domů přímo do oken budovy.</text:p>
      <text:p text:style-name="P3">Roman s Jardou se přikrčili za kamennou zídku. „Mají přesilu a lepší pozice,“ zašeptal Jarda a opřel pušku o kámen. „A mají pušky, Romane. My máme jen tohle a ty tvoji pistoli. Jestli vyrazíme napřímo, rozsekají nás.“</text:p>
      <text:p text:style-name="P3">Roman viděl, jak se jeden z obecních strážníků pokusil vyběhnout z hořící budovy, ale salva z pušek ho okamžitě srazila k zemi. „Musíme je aspoň odlákat! Jardo, zkus je obejít zleva přes zahrady, já je zkusím zaměstnat odsud. Musíme vydržet, než dorazí armáda!“</text:p>
      <text:p text:style-name="P3">Jenže útok nevedl vůbec dobře. Útočníci byli vycvičení a organizovaní. Každý pohyb Romana nebo Jardy okamžitě potlačili přesnou střelbou. Roman cítil, jak mu dochází munice i čas. Vzduch byl prosycen kouřem a pachem spáleniny. Bylo jasné, že v Lobkovicích se dnes v noci nehraje o ubrusy ani o hranice pastvy. Tady se hrálo o samotnou existenci republiky.</text:p>
      <text:p text:style-name="P10">„<text:span text:style-name="T1">Jardo! Kryj se!“ zařval Roman, když k jejich zídce dopadl další černý předmět. Granát. Oba se vrhli k zemi, zatímco nocí znovu otřásl ohlušující záblesk. Romanovi zvonilo v uších a v ústech cítil pachuť omítky. Situace ve měste se právě změnila v jatka a pomoc z Brandýsa byla stále v nedohlednu</text:span></text:p>
      <text:p text:style-name="P7"/>
      <text:p text:style-name="P2"/>
      <text:p text:style-name="P2"/>
      <text:h text:style-name="P8" text:outline-level="3"><text:bookmark text:name="kapitola-4-železné-probuzení"/>Kapitola 4: Železné probuzení</text:h>
      <text:p text:style-name="P6"><text:span text:style-name="Strong_20_Emphasis"><text:span text:style-name="T3">Středa 5. srpna 1932, 10:00 dopoledne</text:span></text:span></text:p>
      <text:p text:style-name="P3">Slunce už zase stálo vysoko a nemilosrdně pálilo do trosek malého náměstí. Vzduch byl nasycen pachem spáleniny, prachu a výkalů. Roman Dostál seděl opřený o vnitřní zeď radnice, která sloužila zároveň jako obecní strážnice. Obličej měl černý od sazí, uniformu roztrhanou na rameni a prsty se mu třásly únavou.</text:p>
      <text:p text:style-name="P3">Byla to nejdelší noc jeho života. Společně s Jardou Eblem a hrstkou zbývajících obecních strážníků celých čtrnáct hodin bránili tuhle jedinou budovu. Útočníci, skrytí v protějších domech a za barikádami z převrácených vozů, je drželi v šachu. Pokaždé, když se někdo pokusil vystrčit hlavu z okna, odpověděla mu přesná salva.</text:p>
      <text:p text:style-name="P5">„<text:span text:style-name="T1">Kolik ti zbývá, Jardo?“ zachrčel Roman a olízl si popraskané rty.</text:span></text:p>
      <text:p text:style-name="P3">Jarda Ebel, který ležel u vyraženého okna s puškou v rameni, jen stroze odpověděl: „Pět nábojů do pušky. V pistoli poslední zásobník. Ti kluci od obecních jsou na tom ještě hůř. Mají už jen bajonety a modlitby.“</text:p>
      <text:p text:style-name="P3">Jeden ze strážníků, mladý kluk, kterému nebylo víc než dvacet, se krčil v koutě a křečovitě svíral starou rakouskou manlicherku. „Oni nás dostanou, pane veliteli,“ vzlykl. „Vypálí nás jako krysy.“</text:p>
      <text:p text:style-name="P5"><text:soft-page-break/>„<text:span text:style-name="T1">Ticho!“ okřikl ho Roman, i když uvnitř cítil stejný zmar. „Honza to stihl. Musel to stihnout.“</text:span></text:p>
      <text:p text:style-name="P3">V tu chvíli se to stalo. Nejdřív to bylo jen slabé chvění v podlaze, které Roman cítil skrze boty. Pak se od severní silnice ozval hluboký, rytmický dunivý zvuk, který se lišil od praskání pušek. Byl to zvuk těžkých motorů pracujících v nízkých otáčkách.</text:p>
      <text:p text:style-name="P5">„<text:span text:style-name="T1">Slyšíš to?“ vydechl Jarda a poprvé za celou noc se na jeho tváři objevil náznak úsměvu.</text:span></text:p>
      <text:p text:style-name="P3">Dunění sílilo. Na konci hlavní třídy se v mračnu prachu objevila první silueta. Nebyl to osobní vůz, ale mohutný vojenský náklaďák Praga, na jehož korbě se tísnily desítky vojáků v olivových uniformách a přilbách. A hned za ním, jako ocelový přízrak, vjížděl na náměstí obrněný automobil vz. 27. Jeho kulometné věže se pomalu otáčely a hledaly cíle.</text:p>
      <text:p text:style-name="P5">„<text:span text:style-name="T1">Armáda! Naši jsou tady!“ zařval někdo ze strážníků.</text:span></text:p>
      <text:p text:style-name="P3">Z prvního náklaďáku vyskočil důstojník s vytaženou pistolí. Byl to kapitán Skácel. Jeho tvář byla přísná a odhodlaná. Jan Konrád vyskočil hned za ním a ukazoval směrem k radnici.</text:p>
      <text:p text:style-name="P5">„<text:span text:style-name="T1">Kulomety, palte na ty okna v prvním patře protějšího domu! Vyčistěte prostor!“ velel Skácelův hlas, který se rozléhal po celém náměstí.</text:span></text:p>
      <text:p text:style-name="P3">Obrněný vůz spustil štěkavý koncert svých těžkých kulometů. Útočníci, kteří doposud s jistotou ovládali náměstí, se najednou ocitli v pasti. Beton a cihly se tříštily pod náporem vojenské munice. Vojáci v rojnicích začali postupovat dům od domu.</text:p>
      <text:p text:style-name="P3">Roman se s námahou postavil. „Jardo, teď! Musíme jim vyrazit naproti, než se ti parchanti stihnou stáhnout k lesu!“</text:p>
      <text:p text:style-name="P3">Vyběhli z trosek radnice právě ve chvíli, kdy vojáci čistili prostor před kašnou. Roman viděl, jak kapitán Skácel rázným krokem míří k němu. Jan Konrád k nim přiběhl jako smyslů zbavený.</text:p>
      <text:p text:style-name="P5">„<text:span text:style-name="T1">Romane! Jste naživu!“ křičel Honza a popadl ho za ramena. „Táta je v nemocnici, operovali ho. Doktor říkal, že to přežije, ale bylo to o chlup!“</text:span></text:p>
      <text:p text:style-name="P3">Roman jen kývl, neměl sílu mluvit. Díval se, jak vojáci vyvádějí z protějšího domu první zajatce. Byli to muži v civilu, ale pod kabáty měli vojenské opasky.</text:p>
      <text:p text:style-name="P9">Kapitán Skácel došel k Romanovi a salutoval. „Dobrá práce, strážmistry. Udržet tuhle pozici celou noc proti kulometům... to si budeme pamatovat. Ale teď mi řekněte všechno. Kudy ujeli ti s tou mapou? Protože tohle,“ ukázal na bojiště kolem sebe, „byla jen clona. Skutečný nepřítel už je dávno za kopcem.“</text:p>
      <text:p text:style-name="P7"/>
      <text:p text:style-name="P7"/>
      <text:h text:style-name="P8" text:outline-level="3"><text:bookmark text:name="kapitola-5-účet-za-krveprolití"/>Kapitola 5: Účet za krveprolití</text:h>
      <text:p text:style-name="P3">Prach na náměstí se pomalu usazoval pod koly těžkých vojenských náklaďáků, když k četnické stanici dorazil černý úřední vůz. Z něj vystoupil muž, jehož přísný pohled a dokonale vyžehlená uniforma ostře kontrastovaly s rozbombardovaným městečkem. Vrchní strážmistr Jiří Konrád, Janův otec, se právě vrátil z četnického doškolování v Praze. Místo nových předpisů ho však čekalo bojiště.</text:p>
      <text:p text:style-name="P3">Před stanicí hlídkovali dva vojáci s nasazenými bodáky. Jiří Konrád prošel kolem nich bez pozdravu, jeho oči skenovaly rozbitá okna a vykopnuté dveře. Uvnitř našel Romana a Ebla, jak s tužkou v ruce procházejí trosky.</text:p>
      <text:p text:style-name="P5">„<text:span text:style-name="T1">Hlášení, hned!“ vyštěkl Jiří. Hlas měl chraplavý, ale pevný.</text:span></text:p>
      <text:p text:style-name="P3">Roman se narovnal a zasalutoval, i když mu ruka vypovídala službu únavou. „Pane vrchní, stanice byla přepadena včera v osmnáct hodin. Otec byl těžce raněn. Útočníci šli přímo po trezoru. Vzali strategickou mapu spojení.“</text:p>
      <text:p text:style-name="P3">Jiří Konrád přešel k vypáčenému trezoru. „V Praze nás učili o moderní kriminalistice, a já se vrátím do pravěku,“ procedil mezi zuby. „Jardo, sepište škody na majetku. Každou rozbitou tabulku skla, každou vyraženou zárubeň. Musíme to odeslat na zemské velitelství k proplacení. Ale nejdůležitější je ta mapa. Jak je možné, že o ní věděli?“</text:p>
      <text:p text:style-name="P3"><text:soft-page-break/>Roman s Ebelem si vyměnili pohledy. „To je to, co nám nejde do hlavy, pane vrchní,“ řekl Jarda Ebel a ukázal na rýhy na trezoru. „Ti chlapi nehledali peníze ani zabavené zbraně. Šli najisto. Ta mapa tam ležela sotva pár dní. Informace musela uniknout buď z okresu, nebo přímo z ministerstva. Máme mezi sebou krysu.“</text:p>
      <text:p text:style-name="P3">Jiří Konrád sevřel pěsti. „To vyřešíme později. Teď musíme za Robertem. Vojáci tady zůstanou a pohlídají budovu, dokud sklenář a truhlář nedají stanici do pořádku. Honzo! Nastartuj vůz, jedeme do Brandýsa.“</text:p>
      <text:p text:style-name="P3">Cesta do brandýské nemocnice trvala nekonečně dlouho. Jiří Konrád seděl na sedadle spolujezdce a mlčel, jeho syn Jan řídil s očima upřenýma na cestu. Roman vzadu křečovitě svíral madlo dveří.</text:p>
      <text:p text:style-name="P3">V nemocnici je přivítal pach dezinfekce. Robert Dostál ležel na malém pokoji, nohu v sádře a rameno v tlustém obvazu. Vedle postele na nočním stolku ležela jeho dýmka, kterou mu tam Roman přivezl. Robert byl při vědomí, ale jeho obvyklý elán byl ten tam.</text:p>
      <text:p text:style-name="P5">„<text:span text:style-name="T1">Tak ses nám vrátil z té Prahy, Jiří...“ zachrčel Robert, když uviděl svého přítele ve dveřích. „Doufám, že tě tam naučili, jak chytat duchy. Protože ti, co mě přepadli, se jako duchové objevili i zmizeli.“</text:span></text:p>
      <text:p text:style-name="P3">Jiří přistoupil k lůžku a položil Robertovi ruku na zdravé rameno. „Už o tom nepřemýšlej, Roberte. Teď se z toho musíš dostat. Stanice je pod vojenskou ochranou a Skácel už rozeslal popisy těch vozů po celém kraji.“</text:p>
      <text:p text:style-name="P5">„<text:span text:style-name="T1">Mapu mají oni, Jiří,“ vydechl Robert a v očích mu bleskla bolest. „Selhal jsem. Neuhlídal jsem ji.“</text:span></text:p>
      <text:p text:style-name="P5">„<text:span text:style-name="T1">Neselhal jsi,“ ozval se Roman a postoupil blíž k otci. „Byli tři a byli ozbrojení jako komando. Bojoval jsi jako lev. Kdybys je nezdržel, ty mapy už by byly za hranicemi. Takhle jsme získali čas vyhlásit poplach.“</text:span></text:p>
      <text:p text:style-name="P3">Jiří Konrád se podíval na své muže – na zraněného přítele, na unaveného syna a na Romana, který za jedinou noc neuvěřitelně dospěl. „Tohle nebylo jen přepadení, chlapci. Tohle byla provokace. A já vám slibuju, že ti, co prolili krev na mé stanici, si to vypijí do posledního loku. Až se vrátíme do Lobkovic, začneme pátrat po tom, kdo jim tu mapu naservíroval na stříbrném podnose.“</text:p>
      <text:p text:style-name="P9">Když odcházeli z pokoje, Roman se ještě jednou ohlédl na otce. Viděl v jeho tváři úlevu, že velení znovu převzala pevná ruka Jiřího Konráda, ale zároveň věděl, že stín té ukradené mapy bude nad Lobkovicemi viset dál, dokud nebude zpět v trezoru.</text:p>
      <text:p text:style-name="P9"/>
      <text:p text:style-name="P9"/>
      <text:p text:style-name="P7"/>
      <text:h text:style-name="P8" text:outline-level="3"><text:bookmark text:name="epilog-černé-stíny-a-tiché-sliby"/>Epilog: Černé stíny a tiché sliby</text:h>
      <text:p text:style-name="P3">V nemocničním pokoji v Brandýse vládlo ticho, které narušovalo jen vzdálené odbíjení věžních hodin. Robert Dostál ležel na lůžku, pod hlavou měl vysoký polštář a v očích se mu pomalu vracel život. To nejlepší léčivo však nepřinesl doktor, ale Jan Konrád.</text:p>
      <text:p text:style-name="P3">Jan se rozhlédl po chodbě, zda nejde přísná vrchní sestra, a pak zpod kabátu opatrně vytáhl černý uzlíček. Kocour Bertík nespokojeně mňoukl, ale jakmile ucítil známou vůni svého pána, okamžitě vyskočil na deku. Stočil se Robertovi u zraněného boku, předl tak silně, až vibrovala celá postel, a žlutýma očima bedlivě sledoval každou kliku u dveří. Byl to ten nejvěrnější strážce, jakého si Robert mohl přát.</text:p>
      <text:p text:style-name="P3">Zatímco v nemocnici panoval klid, na lobkovické stanici se svítilo dlouho do noci. Jarda Ebel seděl v provizorně opravené kanceláři, před sebou stoh protokolů a prázdný šálek od kávy. Výslechy dvou přeživších útočníků, které armáda dopadla, trvaly nekonečné hodiny.</text:p>
      <text:p text:style-name="P5">„<text:span text:style-name="T1">Nic víc z nich nedostaneme, pane vrchní,“ řekl Jarda unaveně, když Jiří Konrád vstoupil do místnosti. „Byli to jen pěšáci. Najatí hrdlořezové, kteří ani nevěděli, pro koho skutečně pracují. Ale jednu věc z nich strach vytáhl.“</text:span></text:p>
      <text:p text:style-name="P3">Jiří se zastavil a zpozorněl. „Mluv.“</text:p>
      <text:p text:style-name="P5">„<text:span text:style-name="T1">Tip na tu mapu,“ Jarda poklepal prstem na prázdnou složku, „nepřišel z ministerstva ani z okresu. Přišel odtud. Někdo z města, někdo, kdo zná naše zvyky a ví, co se v našem trezoru objeví, jim dal zprávu. Byla to špína zevnitř, Jiří. Někdo, koho potkáváme na návsi.“</text:span></text:p>
      <text:p text:style-name="P3"><text:soft-page-break/>Jiří Konrád se podíval z okna na ztemnělé náměstí. Ta zpráva ho pálila víc než kulka v rameni. Nepřítel nebyl jen anonymní útočník z lesů, ale někdo, komu možná každý den podával ruku.</text:p>
      <text:p text:style-name="P3">O dva dny později se Lobkovicemi rozlehlo dunění motorů naposledy. Vojenské náklaďáky a obrněný vůz kapitána Skácela opouštěly Neratovice i Lobkovice. Armáda splnila svůj úkol – potlačila útok a stabilizovala kraj. Teď se vraceli do kasáren v Brandýse.</text:p>
      <text:p text:style-name="P3">Na náměstí zůstali jen oni. Četníci v olivových uniformách a místní strážníci Pořádek byl opět na jejich bedrech. Roman Dostál stál vedle Jiřího Konráda a sledoval mračno prachu za odjíždějícím vojskem. Stanice byla sice opravená a sklenář vložil do oken nové tabulky, ale pocit bezpečí se vracel jen pomalu. Stále jěšte byli po ničene tašky na střeše a zdivo po kulkách.</text:p>
      <text:p text:style-name="P9">Mapa byla pryč, zrádce se skrýval v uličkách města a horké léto roku 1932 ještě zdaleka nekončilo. Ale když se Roman podíval na své muže, věděl jedno – Lobkovice se sice ohnuly pod náporem násilí, ale nezlomily se. Boj o pravdu právě začal.</text:p>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Inter" svg:font-family="Inter, sans-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MS Gothic" style:font-size-asian="14pt" style:font-weight-asian="bold" style:font-name-complex="Tahoma" style:font-size-complex="14pt" style:font-weight-complex="bold"/>
    </style:style>
    <style:style style:name="Emphasis" style:family="text">
      <style:text-properties fo:font-style="italic" style:font-style-asian="italic" style:font-style-complex="italic"/>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64</meta:creation-date>
    <meta:editing-duration>PT2H43M20S</meta:editing-duration>
    <meta:editing-cycles>11</meta:editing-cycles>
    <meta:generator>OpenOffice/4.1.16$Win32 OpenOffice.org_project/4116m3$Build-9816</meta:generator>
    <dc:date>2026-08-01T21:42:30.84</dc:date>
    <meta:document-statistic meta:table-count="0" meta:image-count="0" meta:object-count="0" meta:page-count="7" meta:paragraph-count="110" meta:word-count="4055" meta:character-count="24551"/>
    <meta:user-defined meta:name="Info 1"/>
    <meta:user-defined meta:name="Info 2"/>
    <meta:user-defined meta:name="Info 3"/>
    <meta:user-defined meta:name="Info 4"/>
  </office:meta>
</office:document-meta>
</file>