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application/binary" manifest:full-path="layout-cache"/>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office:version="1.2">
  <office:scripts/>
  <office:font-face-decls>
    <style:font-face style:name="Inter" svg:font-family="Inter, sans-serif"/>
    <style:font-face style:name="Tahoma1" svg:font-family="Tahoma"/>
    <style:font-face style:name="Times New Roman" svg:font-family="'Times New Roman'" style:font-family-generic="roman" style:font-pitch="variable"/>
    <style:font-face style:name="Arial" svg:font-family="Arial" style:font-family-generic="swiss" style:font-pitch="variable"/>
    <style:font-face style:name="Andale Sans UI" svg:font-family="'Andale Sans UI'" style:font-family-generic="system" style:font-pitch="variable"/>
    <style:font-face style:name="MS Gothic" svg:font-family="'MS Gothic'" style:font-family-generic="system" style:font-pitch="variable"/>
    <style:font-face style:name="Tahoma" svg:font-family="Tahoma" style:font-family-generic="system" style:font-pitch="variable"/>
  </office:font-face-decls>
  <office:automatic-styles>
    <style:style style:name="P1" style:family="paragraph" style:parent-style-name="Standard">
      <style:text-properties fo:color="#000000" fo:font-size="14pt" style:font-size-asian="14pt" style:font-size-complex="14pt"/>
    </style:style>
    <style:style style:name="P2" style:family="paragraph" style:parent-style-name="Text_20_body">
      <style:text-properties fo:color="#000000"/>
    </style:style>
    <style:style style:name="P3" style:family="paragraph" style:parent-style-name="Text_20_body">
      <style:paragraph-properties fo:margin-left="0cm" fo:margin-right="0cm" fo:margin-top="0cm" fo:margin-bottom="0.212cm" fo:orphans="2" fo:widows="2" fo:text-indent="0cm" style:auto-text-indent="false"/>
    </style:style>
    <style:style style:name="P4" style:family="paragraph" style:parent-style-name="Text_20_body">
      <style:paragraph-properties fo:margin-left="0cm" fo:margin-right="0cm" fo:margin-top="0cm" fo:margin-bottom="0.212cm" fo:orphans="2" fo:widows="2" fo:text-indent="0cm" style:auto-text-indent="false"/>
      <style:text-properties fo:font-variant="normal" fo:text-transform="none" fo:color="#000000" style:font-name="Inter" fo:font-size="10.5pt" fo:letter-spacing="normal" fo:font-style="normal" fo:font-weight="normal"/>
    </style:style>
    <style:style style:name="P5" style:family="paragraph" style:parent-style-name="Text_20_body">
      <style:paragraph-properties fo:margin-left="0cm" fo:margin-right="0cm" fo:margin-top="0cm" fo:margin-bottom="0.212cm" fo:orphans="2" fo:widows="2" fo:text-indent="0cm" style:auto-text-indent="false"/>
      <style:text-properties fo:font-variant="normal" fo:text-transform="none" fo:color="#000000" fo:letter-spacing="normal"/>
    </style:style>
    <style:style style:name="P6" style:family="paragraph" style:parent-style-name="Heading_20_2">
      <style:paragraph-properties fo:margin-left="0cm" fo:margin-right="0cm" fo:margin-top="0cm" fo:margin-bottom="0.212cm" fo:line-height="130%" fo:orphans="2" fo:widows="2" fo:text-indent="0cm" style:auto-text-indent="false"/>
      <style:text-properties fo:font-variant="normal" fo:text-transform="none" fo:color="#000000" style:font-name="Inter" fo:letter-spacing="normal" fo:font-style="normal" fo:font-weight="bold"/>
    </style:style>
    <style:style style:name="P7" style:family="paragraph" style:parent-style-name="Text_20_body">
      <style:paragraph-properties fo:margin-left="0cm" fo:margin-right="0cm" fo:margin-top="0cm" fo:margin-bottom="0cm" fo:orphans="2" fo:widows="2" fo:text-indent="0cm" style:auto-text-indent="false"/>
    </style:style>
    <style:style style:name="P8" style:family="paragraph" style:parent-style-name="Heading_20_1">
      <style:text-properties fo:font-variant="normal" fo:text-transform="none" fo:color="#000000" style:font-name="Inter" fo:letter-spacing="normal" fo:font-style="normal" fo:font-weight="bold"/>
    </style:style>
    <style:style style:name="P9" style:family="paragraph" style:parent-style-name="Heading_20_2">
      <style:text-properties fo:font-variant="normal" fo:text-transform="none" fo:color="#000000" style:font-name="Inter" fo:font-size="14pt" fo:letter-spacing="normal" fo:font-style="normal" fo:font-weight="bold" style:font-size-asian="14pt" style:font-size-complex="14pt"/>
    </style:style>
    <style:style style:name="P10" style:family="paragraph" style:parent-style-name="Horizontal_20_Line">
      <style:text-properties fo:color="#000000"/>
    </style:style>
    <style:style style:name="T1" style:family="text">
      <style:text-properties style:font-name="Inter" fo:font-size="10.5pt" fo:font-style="normal" fo:font-weight="normal"/>
    </style:style>
    <style:style style:name="T2" style:family="text">
      <style:text-properties fo:font-variant="normal" fo:text-transform="none" style:font-name="Inter" fo:letter-spacing="normal" fo:font-style="normal" fo:font-weight="bold"/>
    </style:style>
    <style:style style:name="T3" style:family="text">
      <style:text-properties fo:font-variant="normal" fo:text-transform="none" fo:color="#000000" style:font-name="Inter" fo:font-size="10.5pt" fo:letter-spacing="normal" fo:font-style="normal" fo:font-weight="bold"/>
    </style:style>
    <style:style style:name="T4" style:family="text">
      <style:text-properties fo:font-variant="normal" fo:text-transform="none" fo:color="#000000" style:font-name="Inter" fo:font-size="10.5pt" fo:letter-spacing="normal" fo:font-style="normal" fo:font-weight="normal"/>
    </style:style>
    <style:style style:name="T5" style:family="text">
      <style:text-properties fo:font-variant="normal" fo:text-transform="none" fo:color="#000000" fo:letter-spacing="normal"/>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h text:style-name="P8" text:outline-level="1"><text:bookmark text:name="nová-krev"/>Nová krev</text:h>
      <text:h text:style-name="P6" text:outline-level="2"><text:bookmark text:name="kapitola-1-pondělní-prach-a-vůně-vápna"/>Kapitola 1: Pondělní prach a vůně vápna</text:h>
      <text:p text:style-name="P3"><text:span text:style-name="Strong_20_Emphasis"><text:span text:style-name="T3">Pondělí 10. srpna</text:span></text:span></text:p>
      <text:p text:style-name="P4">Slunce se opíralo do střech lobkovických domů s neúprosnou intenzitou srpnového dopoledne. Nad četnickou stanicí se však místo klidu vznášel oblak jemného vápenného prachu a rytmický zvuk kladiv. Útok německých nacionálů z minulého týdne zanechal na budově hluboké šrámy – vytlučená okna byla provizorně zabedněna a fasádu hyzdily díry po kulkách, které teď zedníci narychlo zapravovali.</text:p>
      <text:p text:style-name="P4">Vrchní strážmistr Jiří Konrád stál uprostřed dvora, ruce sepjaté za zády. Jeho vojenský sestřih a hladce oholená tvář mu dodávaly na přísnosti, ale v očích se zračila únava. Bez Roberta Dostála, který teď doma kurýroval prostřelenou nohu a stehno, mu chyběla ona pověstná „stará garda“, o kterou se mohl opřít.</text:p>
      <text:p text:style-name="P5">„<text:span text:style-name="T1">Jene! Tu suť nenechávej u brány, překáží to výjezdu!“ houkl Jiří na svého syna. Četař Jan Konrád, nejmladší člen sboru, právě s vypětím svalů pod upocenou košilí odtlačoval plné kolečko. Jen krátce kývl. Jako četník na zkoušku věděl, že u otce neexistují úlevy – spíš naopak.</text:span></text:p>
      <text:p text:style-name="P4">Zpoza rohu se vynořil štábní strážmistr Roman Dostál. Přes rameno měl řemen od pušky a v ruce svíral svůj drahocenný fotografický aparát. Jeho postava, balansující na hraně mezi statností a začínající korpulencí po otci, se kolébala v rytmu jisté chůze. Pod knírem, jediným na stanici kromě detektiva, se mu mihl úšklebek. „Pane vrchní, v pekařství u Knoflíčka se ztratily tři pytle mouky a necky. Lidi mluví o tom, že to byla odveta za tu rvačku v hostinci,“ zahlásil Roman a hned zkontroloval objektiv, jestli na něj nesedl prach. Jiří Konrád svraštil obočí. Intuice mu nic neříkala, v hlavě měl jen harmonogram oprav. „Mouka? Teď, když musíme hlídat sklady s materiálem na opravu stanice? Ebeli!“</text:p>
      <text:p text:style-name="P4">Ze stínu kolny se vyhrabal Jaroslav Ebel. Vypadal, jako by v té kolně i spal – týdenní strniště mu ostře kontrastovalo se světlou uniformou a jeho pes, německý ovčák Albert, mu věrně kráčel u nohy. „Někdo chtěl buchty, nebo má hlad, pane vrchní,“ zahučel Ebel svým chraplákem. „Když mi dáte hodinu, já z těch zlodějů vymlátím i to, co snědli loni k vánocům. Albert už má stopu.“ „Žádné násilí, Ebeli, jsme četníci, ne rváči z fronty,“ napomenul ho Jiří, i když věděl, že Ebelův styl je v Lobkovicích občas to jediné, co funguje.</text:p>
      <text:p text:style-name="P10"/>
      <text:p text:style-name="P4">Zatímco na stanici panoval stavební ruch, v malém domku na stejném pozemku bylo ticho. Detektiv Fousek seděl ve své kanceláři, obklopen stohy papírů a křížovek. Na věšáku visel jeho typický balonový kabát a klobouk. Právě dočítal depeši o podezřelých machinacích v Labské plavební společnosti, když se ozvalo zaklepání.</text:p>
      <text:p text:style-name="P4">Dveře se otevřely a dovnitř vstoupil mladý muž. Kdyby Fousek stál před zrcadlem, které by ho omladilo o dvacet let a přidalo mu víc vlasů a plnovous, viděl by svůj obraz. „Jan Hrazdira, pane detektive. Hlásím se do služby. Posílá mě zemské velitelství na... inu, na zkušenou.“ Fousek si posunul brýle na nos a pozorně si mladíka prohlédl. „Hrazdira. Doufám, že umíte víc než jen vypadat jako můj příbuzný. Máte rád hádanky?“ Mladík se usmál. „Luštím je od školy, pane.“ „Dobře. Protože se nebudeme zabývat ukradenou moukou jako ti tam venku,“ ukázal Fousek palcem směrem k hlavní budově. „Půjdeme po krku někomu, kdo krade celé lodní náklady. Ale nejdřív...“ Fousek vytáhl z šuplíku zašifrovaný lístek. „Jestli tohle nepřečtete do oběda, můžete jít pomáhat Konrádovi s tou sutí.“</text:p>
      <text:p text:style-name="P4">Hrazdira vzal lístek, ani nemrkl, a posadil se na volnou židli. Začala mravenčí práce.</text:p>
      <text:p text:style-name="P10"/>
      <text:p text:style-name="P4">Kolem poledne se na dvoře zastavilo motokolo se sajdkou. Roman Dostál, který se vrátil z obchůzky, právě ukládal pušku do stojanu. „Tak co, Ebeli? Máš ty pytle?“ Ebel si odplivl a pohladil Alberta. „Máme víc než pytle. Našli jsme je u starého Macháně ve stodole. Tvrdil, že mu je tam nastrčili skřítci. Tak jsem mu vysvětlil, že ti skřítci mají stejné boty jako on a že jestli nezačne mluvit, Albert mu ty boty trochu upraví.“ „Zase jsi vyhrožoval psem?“ ozval se z okna Jiří Konrád. „Motivoval jsem ho k pravdě, pane vrchní,“ zazubil se Ebel, přičemž se v jeho tváři mihl onen černý humor, který si přinesl ze zákopů.</text:p>
      <text:p text:style-name="P3"><text:soft-page-break/><text:span text:style-name="T4">Roman Dostál mezitím vytáhl z brašny zápisník. „Napíšu o tom krátkou glosu do věstníku. </text:span><text:span text:style-name="Emphasis"><text:span text:style-name="T4">'Mouka v prachu, zloděj v strachu'</text:span></text:span><text:span text:style-name="T4">. Co myslíš, Jene?“ otočil se na mladého Konráda. Jan, který právě otíral pot z čela, jen pokrčil rameny. „Já myslím, že tátu víc zajímá, kdy dorazí sklenář. Robert mu chybí. Pořád mluví o tom, že kdyby tu byl tvůj otec, ty administrativní věci by už byly vyřízené.“</text:span></text:p>
      <text:p text:style-name="P4">Roman posmutněl. Vzpomněl si na tátu, jak sedí doma s Bertíkem na klíně a nadává na bolavé klouby a prostřelenou nohu. Robert byl duší stanice, jeho znalost každého kamene v Lobkovicích byla nenahraditelná. Bez něj to bylo jako hrát divadlo bez nápovědy.</text:p>
      <text:p text:style-name="P10"/>
      <text:p text:style-name="P4">Odpoledne se Fousek s Hrazdirou vydali k přístavišti. Fousek nechal svou Škodu Laurin &amp; Klement v garáži, raději šli pěšky, aby „nasáli vzduch“. „Dívejte se, Jene,“ poučoval Fousek svého učně. „Lodní doprava je jako krevní oběh. Když se někde něco srazí, poznáte to na náladě v přístavních krčmách. Všiml jste si toho muže u mola? Toho s tou modrou čepicí?“ Hrazdira přikývl. „Sleduje nás od chvíle, co jsme prošli bránou.“ „Výborně. První lekce: Nikdy se na něj nedívejte přímo. Používejte odrazy v oknech, v hladině vody. On neví, že my víme.“</text:p>
      <text:p text:style-name="P4">Fousek se zastavil u kanceláře plavební společnosti. Budova voněla dehtem a mokrým dřevem. Uvnitř panoval chaos podobný tomu na stanici, ale jiného druhu. Úředníci pobíhali s nákladními listy a kdesi v pozadí byl slyšet hádavý hlas ředitele. „Tady začneme,“ zašeptal Fousek. „Budete hrát mého synovce, co hledá práci v administrativě. Já budu nespokojený zákazník, kterému nedorazilo pět beden porcelánu. A zatímco já budu křičet, vy se podíváte do té knihy jízd, co leží na pultu.“</text:p>
      <text:p text:style-name="P4">Hrazdira jen krátce přikývl. Plnovous mu dodával na serióznosti, vypadal starší, než byl.</text:p>
      <text:p text:style-name="P10"/>
      <text:p text:style-name="P4">Večer se nad Lobkovicemi konečně trochu ochladilo. Jiří Konrád seděl v provizorní kanceláři a sepisoval hlášení. Odsunul papíry a podíval se na fotografii stanice před útokem, kterou kdysi pořídil Roman. Vtom se otevřely dveře a vstoupil Roman s tácem jídla. „Táta vzkazuje, že ten kocour Bertík mu sežral večeři, tak posílá aspoň tohle, co zbylo od oběda. A ptá se, jestli už jste opravili tu díru v archivu.“ Jiří se pousmál. „Vyřiď mu, že archiv počká. Hlavní je, že je on v pořádku. A Romane...“ „Ano, pane vrchní?“ „Ta fotka, co jsi dneska dělal u té stodoly s moukou. Chci ji mít v hlášení. Máš pravdu, někdy obraz řekne víc než Ebelovy pěsti.“</text:p>
      <text:p text:style-name="P4">Roman Dostál hrdě narovnal záda. „Spolehněte se. A k tomu přidám malou báseň o spravedlnosti. Už ji mám skoro v hlavě.“</text:p>
      <text:p text:style-name="P4">První den týdne končil. Stanice sice byla v troskách, ale lidé v ní drželi pohromadě. A v malém domku vedle se v okně detektiva Fouska svítilo dlouho do noci, jak nová krev studovala šifry, které měly odhalit mnohem větší zločin než jen pár pytlů ukradené mouky.</text:p>
      <text:p text:style-name="P1"/>
      <text:h text:style-name="P9" text:outline-level="2"><text:bookmark text:name="kapitola-2-úterní-stíny-a-horký-asfalt"/>Kapitola 2: Úterní stíny a horký asfalt</text:h>
      <text:p text:style-name="P3"><text:span text:style-name="Strong_20_Emphasis"><text:span text:style-name="T3">Úterý 11. srpna</text:span></text:span></text:p>
      <text:p text:style-name="P4">Horko neustupovalo. Už od šesti ráno se vzduch v Lobkovicích ani nepohl a nad četnickou stanicí se znovu rozhostil hluk stavebních prací. Lešení teď obepínalo i zadní trakt, kde se nacházely stáje a kůlna na techniku.</text:p>
      <text:p text:style-name="P4">Vrchní strážmistr Jiří Konrád vyšel na zápraží a s nelibostí sledoval, jak se zedníci snaží vyrovnat novou omítku. „Ebeli! Jene! Ke mně!“ zavolal. Zpoza motokola se sejdkou se vyhouply dvě postavy. Četař Jan Konrád byl do půl těla, svaly na ramenou se mu leskly potem, jak se snažil promazat řetěz stroje. Strážmistr Jaroslav Ebel vypadal ještě zanedbaněji než včera; jeho strniště už pomalu přerůstalo v plnovous a v koutku úst mu visela vyhaslá cigareta. „To motokolo musí být do hodiny v pořádku,“ nařídil Jiří. „Dostal jsem hlášení o dalším zmizení – tentokrát se ztratila bedna nářadí z kovárny u řeky. Ebeli, vezmete si k sobě mladého Konráda. Potřebuje vidět, jak se mluví se svědky, ne jen házet suť.“</text:p>
      <text:p text:style-name="P4">Ebel se ušklíbl a pohladil Alberta, který mu seděl u nohy. „Slyšíš to, Berte? Budeme mít doprovod. Jen aby se nám mladý nezhroutil, až budeme Macháněho nebo někoho podobného tahat za límec.“ „Nehodlám se hroutit, strážmistři,“ odsekl Jan a energicky si přetáhl uniformu přes svalnatý hrudník. Otec ho sice držel zkrátka, ale v klukovi se prala dravost s vojenskou disciplínou.</text:p>
      <text:p text:style-name="P10"><text:soft-page-break/></text:p>
      <text:p text:style-name="P3"><text:span text:style-name="T4">Mezitím v kanceláři detektiva Fouska panovalo ticho, které přerušovalo jen šustění papíru. Jan Hrazdira seděl u malého stolku a s lupou v ruce zkoumal kopii knihy jízd, kterou se mu včera podařilo „vypůjčit“ v přístavišti. Fousek stál u okna, v ruce dýmku, a pozoroval Škodu Laurin &amp; Klement zaparkovanou pod plachtou. „Našel jste něco, Hrazdiro? Nebo jsou ty vaše školy jen na ozdobu?“ Mladý detektiv si prohrábl hustý plnovous. „Je to v těch časech, pane. Podívejte. Loď </text:span><text:span text:style-name="Emphasis"><text:span text:style-name="T4">Vltava</text:span></text:span><text:span text:style-name="T4"> odplouvá vždy o patnáct minut dříve, než má zapsáno v oficiálním deníku celní správy. Těch patnáct minut stačí na to, aby u soukromého mola naložili něco, co neprošlo váhou.“ Fousek se otočil, oči mu zajiskřily. „Logika. To mám rád. Lodní společnost nekrade mouku jako ti břídilové z kovárny. Oni kradou státní zakázky – strategické suroviny. Dneska se tam podíváme znovu, ale tentokrát ne jako zákazníci. Vezmeme si vůz.“</text:span></text:p>
      <text:p text:style-name="P10"/>
      <text:p text:style-name="P4">Roman Dostál právě dokončoval dokumentaci opravy fasády. Cvakal spouští svého aparátu a pečlivě si zapisoval čas každého snímku. Intuice mu říkala, že ty díry po kulkách by měly být zdokumentovány dřív, než je zedníci definitivně zakryjí. „Romane!“ ozval se Jiří Konrád. „Zajeď se podívat za otcem. Potřebuju, aby mi podepsal tyhle spisy k loňským rozpočtům, a navíc chci vědět, jak mu je.“</text:p>
      <text:p text:style-name="P4">Roman přikývl. „Hned tam dojedu na kole, pane vrchní. Stejně jsem mu chtěl dovézt nějaký tabák a Bertíkovi kousek játrovky.“ Když dorazil k jejich domku na kraji Lobkovic, našel Roberta Dostála v křesle na verandě. Starý štábní strážmistr měl nohu nataženou na stoličce, obvazy byly čisté, ale v obličeji byl bledý. Na klíně mu spal černý britský kocour Bertík. „No konečně,“ zabručel Robert, ale v očích mu hrály jiskry. „Už jsem myslel, že mě tam necháte shnít. Co stanice? Pořád se tam práší? A co ten novej u Fouska? Prý vypadá jako jeho mladší kopie.“ „Vypadá, táto. Ale je šikovný, už něco vyluštili v těch lodních papírech,“ odpověděl Roman a podal otci papíry k podpisu. „Jiřímu chybíš. Ebel zase vyvádí a mladý Konrád je s ním na obchůzce. To není dobrá kombinace.“ Robert se zasmál, až se mu břicho otřáslo, což Bertíka naštvalo a nespokojeně mňoukl. „Ebel... ten kluk je rváč, ale má srdce na pravém místě. Jen ho musí někdo hlídat, aby někoho nepřizabil humorem nebo pěstí. Dej na ně pozor, Romane. Ty máš tu intuici po mně.“</text:p>
      <text:p text:style-name="P10"/>
      <text:p text:style-name="P4">Odpoledne se k přístavu přihnalo černé auto. Fousek řídil svou „Laurinku“ s elegancí staré školy, zatímco Hrazdira vedle něj sledoval okolí. Zaparkovali kousek od skladu číslo 4. „Dneska budeme hrát jinou hru,“ řekl Fousek a nasadil si klobouk hlouběji do čela. „Půjdeme přímo za vedoucím skladu. Vy budete můj asistent z hygienické stanice. Máme hlášení o krysách v obilí.“ Hrazdira se uchechtl. „Krysy v obilí? To je klasika.“ „Klasika, která otevírá dveře,“ mrkl Fousek.</text:p>
      <text:p text:style-name="P4">Uvnitř skladu byla tma a chladno. Vůně říční vody a hnijícího dřeva byla omamná. Když se k nim blížil mohutný chlap v rozhaleném nátělníku, Hrazdira si všiml něčeho podivného. Na jedné z beden nebyl znak plavební společnosti, ale vybledlá orlice – vojenský materiál. „Co tu chcete?“ vyštěkl chlap. „Kontrola, příteli. Hledáme hlodavce,“ řekl Fousek ledovým hlasem. „A zdá se, že jsme narazili na docela velké kusy.“ Chlap sáhl po násadě od lopaty, ale v tu chvíli Hrazdira udělal krok vpřed. Jeho postava a hustý plnovous působily v přítmí skladu hrozivě. „Na vašem místě bych tu lopatu nechal ležet. Můj šéf nemá rád, když ho někdo přerušuje při práci.“</text:p>
      <text:p text:style-name="P4">Zatímco Fousek zaměstnával vedoucího skladu, Hrazdira nenápadně odhrnul plachtu na vedlejší hromadě beden. Nebylo tam obilí. Byly tam pušky. Stejné, jaké měli nacionálové při útoku na stanici. Srdce se mu rozbušilo. Tohle nebylo jen o lodní společnosti. Tohle bylo o spiknutí.</text:p>
      <text:p text:style-name="P10"/>
      <text:p text:style-name="P4">V tu samou chvíli, o dva kilometry dál u řeky, Jaroslav Ebel a Jan Konrád sledovali stopu ukradeného nářadí. Albert táhl Ebela k rákosí. „Tady něco je, Berte!“ zavelel Ebel. V rákosí ležela ta bedna z kovárny, ale byla prázdná. Vedle ní však Jan Konrád objevil něco jiného – čerstvé otisky pneumatik. „To nejsou kola od vozu, strážmistři,“ řekl Jan a dřepl si k zemi. „To je motocykl. A těžký.“ Ebel si odplivl. „V okolí mají motocykly jen tři lidi. Jeden je pan farář, druhý je řezník a třetí...“ „Třetí je ten chlap, co hlídá sklady v přístavu,“ dokončil za něj Roman Dostál, který se právě vracel od otce a zahlédl je z cesty.</text:p>
      <text:p text:style-name="P4">Tři četníci se na sebe podívali. Nitky se začínaly sbíhat na jedno místo.</text:p>
      <text:p text:style-name="P3"><text:soft-page-break/><text:span text:style-name="T4">Večerní porada na stanici byla bouřlivá. Jiří Konrád poslouchal hlášení Ebela i zjištění detektivů. „Takže lodní společnost pašuje zbraně a ti, co vykrádají kovárny, jim připravují cestu?“ shrnul vrchní strážmistr. „Fousku, co s tím uděláme?“ Fousek si zapálil dýmku a podíval se na Hrazdiru. „Zítra je středa. Podle té knihy jízd má připlout loď </text:span><text:span text:style-name="Emphasis"><text:span text:style-name="T4">Morava</text:span></text:span><text:span text:style-name="T4">. Hrazdiro, doufám, že umíte plavat. Protože se na tu loď musíme dostat dřív, než vyloží náklad.“</text:span></text:p>
      <text:p text:style-name="P4">Mladý Jan Konrád se podíval na svého otce. „Chci jít s nimi. Ebel mě naučil, jak se pohybovat v noci.“ Jiří se chvíli díval na svého syna, pak na Romana a Ebela. „Dobrá. Ale Roman půjde taky. Potřebujeme fotky toho nákladu jako důkaz. Robert by nám nikdy neodpustil, kdybychom tuhle šanci propásli.“</text:p>
      <text:p text:style-name="P4">Stanice Lobkovice se ukládala ke spánku, ale napětí v budově se dalo krájet. Někde v dálce na řece houkala loď a Bertík u Roberta doma nespokojeně švihl ocasem, jako by cítil blížící se bouři.</text:p>
      <text:p text:style-name="P1"/>
      <text:h text:style-name="P9" text:outline-level="2"><text:bookmark text:name="kapitola-3-návrat-veterána-a-stíny-nad-vodou"/>Kapitola 3: Návrat veterána a stíny nad vodou</text:h>
      <text:p text:style-name="P3"><text:span text:style-name="Strong_20_Emphasis"><text:span text:style-name="T3">Středa 12. srpna</text:span></text:span></text:p>
      <text:p text:style-name="P4">Středeční ráno v Lobkovicích nezačalo zvukem zednických kladiv, ale hlubokým, spokojeným vrněním. Před hlavní budovou stanice zastavil kočár a z něj se, za pomoci svého syna Romana, vykutálel štábní strážmistr Robert Dostál. V náručí pevně svíral proutěný koš, ze kterého vykukovala černá hlava kocoura Bertíka.</text:p>
      <text:p text:style-name="P5">„<text:span text:style-name="T1">Opatrně, táto, doktor říkal, že nesmíš moc skákat,“ napomínal ho Roman, zatímco ho podpíral pod paží. Robert se s mírným zasyčením narovnal. „Skákat? Se svou váhou jsem neskočil už deset let, natož s prostřeleným stehnem. Ale ty prášky od doktora Steinera zabírají náramně. Cítím se, jako by mi bylo zase třicet... no, aspoň dokud se nepohnu moc prudce.“ Jiří Konrád už stál na prahu, ruce v bok, a poprvé za celý týden se mu na tváři mihl upřímný úsměv. „Vítej zpátky, Roberte. Stanice bez tebe vypadala jako tělo bez hlavy. Nebo aspoň bez té části, co si pamatuje, kde jsou schované spisy z roku jednadvacet.“</text:span></text:p>
      <text:p text:style-name="P4">Robert se s vypětím sil dobelhal ke svému stolu. Bertík vyskočil z koše, protáhl se a okamžitě zaujal strategickou pozici na hromadě nevyřízených hlášení. „Tak co mi tu beze mě vyvádíte?“ zeptal se Robert a polkl další z pilulek, které mu měly ulevit od tupé bolesti v noze. „Slyšel jsem o té mouce. Macháně byl vždycky hlupák, ale zbraně v přístavu? To už smrdí větší polízanicí.“</text:p>
      <text:p text:style-name="P10"/>
      <text:p text:style-name="P3"><text:span text:style-name="T4">Zatímco se Robert zabydloval a s kocourem po boku začal vnášet řád do papírového chaosu, v domku detektiva Fouska vrcholily přípravy. Jan Hrazdira seděl nad mapou říčního koryta. Jeho plnovous byl dnes pečlivě upravený, ale v očích mu plála mladistvá nedočkavost. „Loď </text:span><text:span text:style-name="Emphasis"><text:span text:style-name="T4">Morava</text:span></text:span><text:span text:style-name="T4"> propluje kolem lobkovického jezu přesně ve 22:15,“ zahlásil mladý detektiv. „Pokud se nemýlím, zpomalí kvůli nízkému stavu vody. To je naše šance se k ní přiblížit.“ Fousek, zahalený v oblaku dýmkového kouře, přikývl. „Dobrá práce, Jene. Všiml jsem si, že máte smysl pro detail. Ale pamatujte – na vodě se zvuky nesou kilometry. Jeden neopatrný pohyb a budeme mít v těle víc olova než v tiskárně na noviny.“</text:span></text:p>
      <text:p text:style-name="P4">Hrazdira se usmál. „Naučil jsem se pohybovat tiše už na akademii, pane. A navíc, s psovodem Ebelem a jeho Albertem v zádech se cítím celkem jistě.“ „Ebel je rváč,“ poznamenal Fousek suše. „A rváči jsou hluční. Proto s námi půjde i mladý Konrád. Ten kluk má svaly, které budeme potřebovat k veslování proti proudu.“</text:p>
      <text:p text:style-name="P10"/>
      <text:p text:style-name="P4">Odpoledne proběhla na stanici rychlá porada. Robert Dostál, ač „lazar“, převzal roli koordinátora. Seděl s mapou a zápisníkem, Bertík mu hřál bolavé stehno. „Takže,“ začal Robert autoritativně, „Roman pojede s fotoaparátem a puškou na motokole po břehu. Bude naše spojka. Kdyby se něco zvrtlo, vystřelí světlici. Jiří zůstane tady na stanici jako záloha – kdyby nás ti nacionálové chtěli znovu napadnout, musí tu být velení.“ Jiří Konrád přikývl. „Nerada tě vidím v téhle roli, Roberte, ale tvoje znalost terénu je teď důležitější než moje nohy.“</text:p>
      <text:p text:style-name="P4">Ebel, který právě kontroloval Albertovi postroj, jen zamručel: „Hlavně mi tam nenechte toho novýho detektiva spadnout do vody. Má ten plnovous tak hustej, že by ho stáhl ke dnu jako kotva.“ Hrazdira, který právě vstoupil, se jen klidně podíval na Ebela. „Nebojte se, strážmistři. Tenhle plnovous už přežil i horší věci než trochu vltavské vody.“</text:p>
      <text:p text:style-name="P10"><text:soft-page-break/></text:p>
      <text:p text:style-name="P4">Večer padl na Lobkovice rychle. Vzduch byl těžký a vlhký. Kolem desáté hodiny se skupina ve složení Fousek, Hrazdira, Ebel s Albertem a Jan Konrád přesunula k malému dřevěnému molu v zátoce. Čekala tam na ně těžká pramička. Jan Konrád se chopil vesel. Jeho svaly pod košilí se napínaly s každým tichým záběrem. Albert seděl na přídi a tichým vrčením dával najevo, že cítí cizí pach.</text:p>
      <text:p text:style-name="P3"><text:span text:style-name="T5">„</text:span><text:span text:style-name="T4">Už ji slyším,“ zašeptal Hrazdira a ukázal směrem k zatáčce řeky. Tupý rytmus naftového motoru se blížil. Loď </text:span><text:span text:style-name="Emphasis"><text:span text:style-name="T4">Morava</text:span></text:span><text:span text:style-name="T4"> se vynořila ze tmy jako černý přízrak. Na palubě nebylo vidět žádné světlo, což bylo v rozporu se všemi plavebními předpisy. „Vidíte?“ zašeptal Fousek. „Plují na černo. To je naše loď.“</text:span></text:p>
      <text:p text:style-name="P4">Pramička se tiše přitiskla k boku nákladního člunu. Ebel jako první, s překvapivou hbitostí veterána, vyhodil lano s hákem. Jan Konrád ho následoval a společně vytáhli nahoru i oba detektivy. Albert musel zůstat v pramičce jako tichá hlídka – jeho čas měl přijít později.</text:p>
      <text:p text:style-name="P3"><text:span text:style-name="T4">Na palubě </text:span><text:span text:style-name="Emphasis"><text:span text:style-name="T4">Moravy</text:span></text:span><text:span text:style-name="T4"> to páchlo naftou a něčím dalším... něčím chemickým. Hrazdira se přikrčil za bednu s nápisem „Hnojiva“. Opatrně vytáhl nůž a odloupl kousek dřeva. Pod vrstvou falešného hnojiva se zaleskl kovový povrch dělostřeleckých granátů. „Můj bože,“ vydechl mladý detektiv. „Tohle nejsou jen pušky. Oni chystají malou válku.“</text:span></text:p>
      <text:p text:style-name="P4">V tu chvíli se na horní palubě rozsvítil reflektor. „Kdo je tam?!“ zařval hrubý hlas v němčině, následovaný cvaknutím závěru zbraně. „K zemi!“ vykřikl Fousek.</text:p>
      <text:p text:style-name="P4">Z břehu se ozval výstřel. Roman Dostál, skrytý v křoví se svou puškou, opětoval palbu, aby odlákal pozornost. V záři reflektoru bylo vidět, jak se z podpalubí vyhrnula skupina ozbrojených mužů v civilu, ale s vojenským držením těla.</text:p>
      <text:p text:style-name="P5">„<text:span text:style-name="T1">Ebeli, teď!“ zařval Fousek. Ebel se nerozmýšlel. Jeho pěst dopadla na čelist prvního útočníka s takovou silou, že ho okamžitě poslal do říše snů. Jan Konrád využil své svaly a jednoho z mužů prostě popadl a přehodil přes palubu do temné vody.</text:span></text:p>
      <text:p text:style-name="P4">Hrazdira se ocitl v obklíčení dvou mužů. Jeden na něj vyrazil s nožem. Mladý detektiv však ukázal, že škola nebyla jen o knihách. Rychlým úhybem a pákou na zápěstí odzbrojil prvního a druhého zasáhl loktem přímo do spánku. „Dobrá práce, nová krvi!“ houkl na něj Ebel, zatímco sám odrážel útok dalšího pašeráka.</text:p>
      <text:p text:style-name="P3"><text:span text:style-name="T4">Bitva na palubě </text:span><text:span text:style-name="Emphasis"><text:span text:style-name="T4">Moravy</text:span></text:span><text:span text:style-name="T4"> zuřila jen několik minut, ale pro Jana Konráda to připadalo jako věčnost. Když se prach (a kouř z výstřelů) usadil, šest pašeráků leželo svázaných na palubě.</text:span></text:p>
      <text:p text:style-name="P4">Roman na břehu zapálil domluvenou světlici. Její zelené světlo ozářilo hladinu řeky a tváře vítězů.</text:p>
      <text:p text:style-name="P10"/>
      <text:p text:style-name="P4">O hodinu později, když loď bezpečně zakotvila v přístavu pod dohledem narychlo povolaných posil, se unavená skupina vrátila na stanici. Robert Dostál je očekával. Bertík mu stále spal na klíně, ale Robert byl vzhůru, oči rudé únavou, ale zářící uspokojením. „Tak co?“ zeptal se, když viděl zakrváceného Ebela a Hrazdiru s roztrženým rukávem. Fousek si sundal klobouk a položil na stůl ukořistěný nákladní list. „Měl jste pravdu, Roberte. Ta vaše intuice nás dovedla k největšímu úlovku za posledních deset let. Granáty, munice, plány útoků na úřady.“</text:p>
      <text:p text:style-name="P4">Robert se s obtížemi postavil, pilulka proti bolesti právě doznívala. „Dobře. Jene,“ otočil se k mladému detektivovi, „vítejte v Lobkovicích. Dneska jste se stal skutečným detektivem.“</text:p>
      <text:p text:style-name="P4">Hrazdira se jen skromně uklonil, ale bylo vidět, jak mu ta slova od starého strážmistra polahodila. Jiří Konrád pak položil ruku na rameno svému synovi Janovi. „Dneska jsi nebyl jen na zkoušku, synu. Dneska jsi byl četník.“</text:p>
      <text:p text:style-name="P4">Nad stanicí začalo svítat. Středa končila, ale vyšetřování sítě, která sahala mnohem dál než jen k jedné lodi, teprve začínalo.</text:p>
      <text:p text:style-name="P1"/>
      <text:h text:style-name="P9" text:outline-level="2"><text:bookmark text:name="kapitola-4-stíny-minulosti-a-ebelův-tanec"/>Kapitola 4: Stíny minulosti a Ebelův tanec</text:h>
      <text:p text:style-name="P3"><text:span text:style-name="Strong_20_Emphasis"><text:span text:style-name="T3">Čtvrtek 13. srpna</text:span></text:span></text:p>
      <text:p text:style-name="P3"><text:soft-page-break/><text:span text:style-name="T4">Čtvrteční ráno bylo dusné, jakoby se Lobkovice topily v neviditelném rybníce. Na četnické stanici se ale nikdo nezastavil. V celách v suterénu, které jako zázrakem přečkaly útok nacionálů bez větší úhony, sedělo šest mužů z lodi </text:span><text:span text:style-name="Emphasis"><text:span text:style-name="T4">Morava</text:span></text:span><text:span text:style-name="T4">.</text:span></text:p>
      <text:p text:style-name="P4">Robert Dostál seděl ve své kanceláři, nohu opřenou o stoličku. Pilulky od doktora Steinera fungovaly – bolest se změnila v tupé brnění, které mu dovolovalo soustředit se na papíry. Kocour Bertík mu seděl na rameni jako černý epolet a pozorně sledoval každé hnutí pera. Robert právě procházel seznamy zajatců, když se u jednoho jména zarazil. „To snad není pravda,“ zamumlal a pohladil kocoura po hebké srsti. „Bertíku, tohle vypadá na setkání po letech, které jsem si zrovna nepřál.“</text:p>
      <text:p text:style-name="P10"/>
      <text:p text:style-name="P4">V suterénu zatím začínal „koncert“ Jaroslava Ebela. Ebel si sundal sako uniformy, vyhrnul si rukávy a nechal vyniknout tetování z fronty. Jeho strniště už bylo skoro plnovousem a oči mu svítily oním nebezpečným klidem rváče, který ví, kam udeřit. U nohou mu seděl Albert, tichý a napjatý jako struna. „Tak co, pánové?“ začal Ebel a hlas mu v kamenné chodbě duněl jako v hrobce. „Kdo mi první řekne, kam měly jít ty granáty? Protože Albert má dneska hrozný hlad a já mám zase hroznou chuť si procvičit pár chvatů ze západní fronty.“</text:p>
      <text:p text:style-name="P4">Jeden ze zajatců, svalnatý chlap s jizvou přes oko, si odplivl. „Nic ti neřekneme, četníku. Naše věc je větší než tahle vaše boudička.“ Ebel se usmál – byl to úsměv, ze kterého mrazilo. „Větší věc? To říkali v zákopech všichni, než jim začaly lítat střeva nad hlavou. Jene, podej mi ten seznam,“ otočil se na mladého Konráda, který stál u dveří jako stráž. Jan Konrád, jehož svaly v úzkém triku budily respekt i u ostřílených zločinců, podal Ebelovi složku. Ebel si ji ani neprohlédl a vrazil ji zajatci pod nos. „Tohle je konec vaší 'větší věci'. Loď je v přístavu, náklad pod zámkem. Teď je to jen o tom, jak moc vás to bude bolet.“</text:p>
      <text:p text:style-name="P10"/>
      <text:p text:style-name="P4">V patře se Fousek a Hrazdira skláněli nad zašifrovaným deníkem kapitána lodi. „Je to substituční šifra s proměnným klíčem,“ pronesl Hrazdira uznale. „Používají jako klíč data odplutí. Ale tady... tady se to mění.“ Fousek spokojeně pokýval hlavou. „Hrazdiro, vy máte mozek jako švýcarské hodinky. Zkuste to zkombinovat s názvy přístavů. Ti lidé nejsou kreativní, jsou jen opatrní.“ Hrazdira se na chvíli zamyslel, jeho prsty bubnovaly o stůl. Pak prudce zapsal několik písmen. „Mám to! Klíčem je 'Lobkovice25'. Jak arogantní... mysleli si, že se sem nikdo nepodívá.“ Z deníku začala vystupovat jména. Nebyli to jen nacionálové. Byli tam i vysoce postavení úředníci z Prahy a – co Fouska zasáhlo nejvíc – jméno místního radního.</text:p>
      <text:p text:style-name="P10"/>
      <text:p text:style-name="P4">Do chodby v suterénu se mezitím s obtížemi dobelhal Robert Dostál. Každý krok ho bolel, ale nechtěl se nechat zastavit. „Ebeli, dost,“ řekl klidně, když viděl, že se strážmistr chystá k něčemu ostřejšímu. Ebel se nespokojeně otočil. „Pánové se nechtějí bavit, Roberte. Jen jim domlouvám.“ Robert ho rukou odsunul stranou a zastavil se před třetí celou. V ní seděl muž, který byl o něco starší než ostatní, se šedivými skráněmi a smutným pohledem. „Františku?“ oslovil ho Robert tiše. Muž vzhlédl a vytřeštil oči. „Dostál? Robert Dostál?“ „Toho času štábní strážmistr, co tě právě nechal zatknout,“ odpověděl Robert a v hlase měl smutek. „František Kovář. Byli jsme v osmnáctém roce v jedné díře u Piavy. Sdíleli jsme poslední kousek plesnivého chleba a slibovali si, že až to skončí, budeme žít slušně. Co tady sakra děláš s těmihle vrahy?“</text:p>
      <text:p text:style-name="P4">František sklonil hlavu do dlaní. „Neměl jsem na výběr, Roberte. Po válce mi nic nezbylo. Slíbili mi práci, peníze pro rodinu. Netušil jsem, že jde o zbraně, dokud jsme nebyli na lodi.“ „Lžeš, jako když tiskne,“ houkl Ebel, ale Robert ho umlčel pohledem. „Františku, jestli chceš, abych ti pomohl, musíš mi říct pravdu. Kdo za tím stojí v Lobkovicích? Kdo vám dával signály z břehu?“</text:p>
      <text:p text:style-name="P4">František se roztřásl. „Byl to... byl to radní Weber. On má klíče od těch starých skladů v kovárně. On zařídil, aby se tam mohlo nářadí a munice překládat.“</text:p>
      <text:p text:style-name="P10"/>
      <text:p text:style-name="P4">Jiří Konrád, který celou scénu sledoval zpoza rohu, vystoupil do světla. „Radní Weber? To je vážné obvinění, Dostále.“ „Je to pravda, pane vrchní,“ ozval se zpoza jeho zad Hrazdira, který právě seběhl dolů i s Fouskem. „Právě jsme to rozluštili v kapitánově deníku. Weber není jen prostředník. On je ten, kdo financoval útok na naši stanici.“</text:p>
      <text:p text:style-name="P4"><text:soft-page-break/>Ticho, které následovalo, bylo tíživé. Radní Weber byl vlivný muž, přítel starosty a člověk, který se každý den usmíval na četníky při cestě do práce. „Dobrá,“ řekl Jiří Konrád a v hlase mu zazněla ocelová pevnost. „Romane! Vezmi si motokolo a dojeď pro posily k sousední stanici. Ebeli, Jene – vyčistěte si zbraně. Večer jdeme pro Webera.“</text:p>
      <text:p text:style-name="P4">Robert Dostál si povzdechl a opřel se o zeď. Bertík mu seskočil z ramene a začal se otírat o Ebelovy boty, jako by chtěl rváče uklidnit. „Takhle jsem si návrat do služby nepředstavoval,“ zamumlal Robert. „Zatýkat starého spolubojovníka a radního, co mi loni přál k svátku.“ „Svět se mění, táto,“ řekl Roman, který právě procházel kolem s fotoaparátem, aby zdokumentoval doznání. „Ale my jsme tu od toho, abychom ho udrželi v rovině.“</text:p>
      <text:p text:style-name="P10"/>
      <text:p text:style-name="P4">Odpoledne proběhlo v tichých přípravách. Roman Dostál si pod uniformu vzal lehkou vestu a do brašny místo básnické sbírky uložil dva náhradní zásobníky. Hrazdira se učil od Fouska, jak zajistit dokumenty v radníkově vile, aby se „náhodou“ neztratily. Mladý Jan Konrád se díval na svého otce, jak si pečlivě brousí bodák. „Myslíte, že se bude bránit, otče?“ Jiří se na syna podíval s vážnou tváří. „Když má krysa pocit, že je v koutě, kouše nejvíc, Jene. Buď ve střehu. Máš svaly, máš výcvik, teď k tomu přidej rozvahu.“</text:p>
      <text:p text:style-name="P4">Čtvrtek se chýlil k večeru. Nad Lobkovicemi se začaly sbíhat černé mraky – předzvěst bouřky, která měla brzy spláchnout prach z opravované stanice i špínu z neratovické radnice.</text:p>
      <text:p text:style-name="P2"><text:line-break/><text:bookmark text:name="kapitola-5-polní-soud-v-ranní-mlze"/><text:span text:style-name="T2">Kapitola 5: Polní soud v ranní mlze</text:span></text:p>
      <text:p text:style-name="P3"><text:span text:style-name="Strong_20_Emphasis"><text:span text:style-name="T3">Pátek 14. srpna</text:span></text:span></text:p>
      <text:p text:style-name="P4">Hvězdy na obloze pomalu bledly, když Roman Dostál vklouzl do postranních dveří lobkovického kostela. Zatímco zbytek stanice řinčel zbraněmi, Roman hledal v tichu lavic duševní nasměrování. Cítil v kostech, že dnešní ráno změní tvář Lobkovic i Neratovic. „Otče, odpusť mi, co přijde,“ zašeptal do tmy. Jako poeta a citlivý fotograf věděl, že spravedlnost má někdy velmi ošklivou tvář, a on se na ni musel připravit.</text:p>
      <text:p text:style-name="P4">Na dvoře stanice však panovalo peklo. Jaroslav Ebel byl jako utržený ze řetězu. Jeho oči, podlité krví z nedostatku spánku a přemíry vzteku, těkaly po dvoře. Když Jan Konrád startoval motokolo se sajdkou, Ebel do ní nenápadně hodil smotané konopné lano. Byl to starý zvyk ze zákopů – lano pro „polní soud“. V jeho hlavě už Weber nebyl radním, ale nepřítelem, kterého je třeba zlikvidovat.</text:p>
      <text:p text:style-name="P4">V noci totiž František v cele konečně zlomil mlčení. Robert Dostál, s kocourem Bertíkem na klíně a rukou na bolavém stehně, z něj vytáhl pravdu: Weber se mstí za zatčení radního tajemníka Neratovic, Svobody. Weber, Svoboda a jejich nacionální klika brali Neratovice jako své léno a lobkovické četníky jako obtížný hmyz, který jim sáhl na jejich nedotknutelného vůdce.</text:p>
      <text:p text:style-name="P10"/>
      <text:p text:style-name="P5">„Četo<text:span text:style-name="T1">, vpřed!“ zavelelo se a kolona vyrazila směrem k neratovické vile radního Webera.</text:span></text:p>
      <text:p text:style-name="P4">Ebel v sajdce seděl jako zkamenělý, ruku na laně. Když komando dorazilo k vile, nečekali na vyjednávání. Jan Konrád vyrazil branku ramenem a Ebel vletěl do domu jako přízrak pomsty. Albert, jeho pes, vyrazil dveře do pracovny a za ním vtrhl Ebel.</text:p>
      <text:p text:style-name="P4">Weber tam stál, v hedvábném županu, s revolverem v ruce, ale než stačil stisknout spoušť, Ebel ho srazil k zemi s brutální silou rváče, který zapomněl na předpisy. „Ty špíno!“ řval Ebel a bušil pěstmi do radního tváře. „Za stanici! Za ty granáty! Za Svobodu tě pošlu rovnou do pekla!“</text:p>
      <text:p text:style-name="P4">Ebel byl úplně mimo sebe. Vytáhl lano, které si schoval, a začal Weberovi stahovat smyčku kolem krku. Radní jen chrčel, v očích smrtelný děs. Ebel ho tákl k masivnímu lustru v hale – v tu chvíli byl připraven vykonat svůj vlastní „polní soud“.</text:p>
      <text:p text:style-name="P5">„<text:span text:style-name="T1">Ebeli, dost! To je vražda!“ zařval mladý Jan Konrád a svou svalnatou postavou se vklínil mezi strážmistra a polomrtvého radního. „Ustup, mladý!“ zavrčel Ebel, ale v tu chvíli do místnosti vběhl i detektiv Hrazdira a Fousek. „Jaroslave, podívej se na mě!“ křikl Fousek autoritativně. „Jsme četníci, ne vrazi! Jestli ho pověsíš, vyhrál on. Chceme ho u soudu, ne na krchově!“</text:span></text:p>
      <text:p text:style-name="P4"><text:soft-page-break/>Hrazdira rychle přiskočil a odřízl lano, které už se Weberovi zařezávalo do masa. Jan Konrád pak musel Ebela fyzicky držet, dokud se strážmistrův dech neuklidnil. Ebel se třásl, oči plné válečných děsů, ale pomalu se vracel do reality.</text:p>
      <text:p text:style-name="P10"/>
      <text:p text:style-name="P4">Zatímco Ebel dýchal v koutě a Albert ho olizoval na rukou, Fousek s Hrazdirou zajistili dokumenty. Weber se pokoušel zničit důkazy o tom, jak financoval útok na stanici jako odvetu za Svobodu a i mapou telegrafniho spojení. „Tady je to všechno,“ řekl Hrazdira a prohrábl si plnovous. „Neratovická radnice bude mít co vysvětlovat. Tohle není jen pomsta, to je organizované spiknutí proti státu.“</text:p>
      <text:p text:style-name="P4">Roman Dostál dorazil jako poslední. Viděl rozbitou halu, spoutaného a zakrváceného Webera i Ebela, který seděl na zemi s hlavou v dlaních. Roman vytáhl svůj aparát. Nechtěl fotit jen vítězství. Vyfotil to lano, které leželo na zemi jako memento toho, jak blízko je spravedlnost od zločinu.</text:p>
      <text:p text:style-name="P10"/>
      <text:p text:style-name="P4">Odpoledne se stanice v Lobkovicích konečně ztišila. Zedníci dodělali poslední kousek omítky. Bílá barva svítila do dálky. Robert Dostál kulhal po dvoře, Bertík mu věrně kráčel u nohy. „Tak jsme to přežili,“ řekl Robert, když se k němu připojil Jiří Konrád. „Nová krev zachránila tu starou před ní samotnou.“ Jiří se podíval na svého syna Jana, který si čistil uniformu, a na Hrazdiru, který právě s Fouskem nakládal spisy do Škody. „Máš pravdu, Roberte. Kdyby tam nebyl můj kluk a ten mladej detektiv, Ebel by dneska skončil na šibenici vedle Webera.“</text:p>
      <text:p text:style-name="P4">Jaroslav Ebel stál u motokola, oholený a tichý. Věděl, že dnes překročil hranici, ze které není návratu, nebýt jeho kolegů. Podíval se na Jana Konráda a uznale pokývl. Mladý četník na zkoušku mu pohled oplatil – dnes se z nich stali skuteční parťáci.</text:p>
      <text:p text:style-name="P4">Slunce zapadalo nad Labem. Lobkovice byly opět klidné, radnice v Neratovicích byla v troskách a pětice četníků spolu s detektivy věděla, že jejich stanice, ač jizvená útoky, stojí pevněji než kdy dřív. Nová krev přinesla naději a ta stará... ta stará se konečně mohla v klidu léčit.</text:p>
      <text:p text:style-name="P7"><text:span text:style-name="Strong_20_Emphasis"><text:span text:style-name="T3">KONEC PŘÍBĚHU</text:span></text:span></text:p>
      <text:p text:style-name="P2"/>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office:version="1.2">
  <office:font-face-decls>
    <style:font-face style:name="Inter" svg:font-family="Inter, sans-serif"/>
    <style:font-face style:name="Tahoma1" svg:font-family="Tahoma"/>
    <style:font-face style:name="Times New Roman" svg:font-family="'Times New Roman'" style:font-family-generic="roman" style:font-pitch="variable"/>
    <style:font-face style:name="Arial" svg:font-family="Arial" style:font-family-generic="swiss" style:font-pitch="variable"/>
    <style:font-face style:name="Andale Sans UI" svg:font-family="'Andale Sans UI'" style:font-family-generic="system" style:font-pitch="variable"/>
    <style:font-face style:name="MS Gothic" svg:font-family="'MS Gothic'" style:font-family-generic="system" style:font-pitch="variable"/>
    <style:font-face style:name="Tahoma" svg:font-family="Tahoma" style:font-family-generic="system" style:font-pitch="variable"/>
  </office:font-face-decls>
  <office:styles>
    <style:default-style style:family="graphic">
      <style:graphic-properties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de" fo:country="DE" style:letter-kerning="true" style:font-size-asian="12pt" style:language-asian="ja" style:country-asian="JP" style:font-size-complex="12pt" style:language-complex="fa" style:country-complex="IR"/>
    </style:default-style>
    <style:default-style style:family="paragraph">
      <style:paragraph-properties fo:hyphenation-ladder-count="no-limit" style:text-autospace="ideograph-alpha" style:punctuation-wrap="hanging" style:line-break="strict" style:tab-stop-distance="1.245cm" style:writing-mode="page"/>
      <style:text-properties style:use-window-font-color="true" style:font-name="Times New Roman" fo:font-size="12pt" fo:language="de" fo:country="DE" style:letter-kerning="true" style:font-name-asian="Andale Sans UI" style:font-size-asian="12pt" style:language-asian="ja" style:country-asian="JP" style:font-name-complex="Tahoma" style:font-size-complex="12pt" style:language-complex="fa" style:country-complex="IR"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text-properties fo:language="zxx" fo:country="none" style:language-asian="zxx" style:country-asian="none" style:language-complex="zxx" style:country-complex="none"/>
    </style:style>
    <style:style style:name="Heading" style:family="paragraph" style:parent-style-name="Standard" style:next-style-name="Text_20_body" style:class="text">
      <style:paragraph-properties fo:margin-top="0.423cm" fo:margin-bottom="0.212cm" fo:keep-with-next="always"/>
      <style:text-properties style:font-name="Arial" fo:font-size="14pt" style:font-name-asian="Andale Sans UI" style:font-size-asian="14pt" style:font-name-complex="Tahoma" style:font-size-complex="14pt"/>
    </style:style>
    <style:style style:name="Text_20_body" style:display-name="Text body" style:family="paragraph" style:parent-style-name="Standard" style:class="text">
      <style:paragraph-properties fo:margin-top="0cm" fo:margin-bottom="0.212cm"/>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name-complex="Tahoma1" style:font-size-complex="12pt" style:font-style-complex="italic"/>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list-style-name="" style:class="text">
      <style:text-properties style:font-name="Times New Roman" fo:font-size="24pt" fo:font-weight="bold" style:font-name-asian="MS Gothic" style:font-size-asian="24pt" style:font-weight-asian="bold" style:font-name-complex="Tahoma" style:font-size-complex="24pt" style:font-weight-complex="bold"/>
    </style:style>
    <style:style style:name="Heading_20_2" style:display-name="Heading 2" style:family="paragraph" style:parent-style-name="Heading" style:next-style-name="Text_20_body" style:default-outline-level="2" style:list-style-name="" style:class="text">
      <style:text-properties style:font-name="Times New Roman" fo:font-size="18pt" fo:font-weight="bold" style:font-name-asian="MS Gothic" style:font-size-asian="18pt" style:font-weight-asian="bold" style:font-name-complex="Tahoma" style:font-size-complex="18pt" style:font-weight-complex="bold"/>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Strong_20_Emphasis" style:display-name="Strong Emphasis" style:family="text">
      <style:text-properties fo:font-weight="bold" style:font-weight-asian="bold" style:font-weight-complex="bold"/>
    </style:style>
    <style:style style:name="Emphasis" style:family="text">
      <style:text-properties fo:font-style="italic" style:font-style-asian="italic" style:font-style-complex="italic"/>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0.999cm" fo:page-height="29.699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creation-date>2009-04-16T11:32:02.64</meta:creation-date>
    <meta:editing-duration>PT50M46S</meta:editing-duration>
    <meta:editing-cycles>4</meta:editing-cycles>
    <meta:generator>OpenOffice/4.1.9$Win32 OpenOffice.org_project/419m1$Build-9805</meta:generator>
    <dc:date>2026-07-06T16:32:03.13</dc:date>
    <meta:document-statistic meta:table-count="0" meta:image-count="0" meta:object-count="0" meta:page-count="8" meta:paragraph-count="91" meta:word-count="5085" meta:character-count="30756"/>
    <meta:user-defined meta:name="Info 1"/>
    <meta:user-defined meta:name="Info 2"/>
    <meta:user-defined meta:name="Info 3"/>
    <meta:user-defined meta:name="Info 4"/>
  </office:meta>
</office:document-meta>
</file>